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waterhuishoudkundige werkzaamheden ter hoogte van Hoofdstraat 38 in Sprang-Capelle.</text:p>
      <text:section text:name="zakelijke-mededeling_id1-3-2" text:style-name="zakelijke-mededeling">
        <text:section text:name="zakelijke-mededeling-tekst_id1-3-2-1" text:style-name="zakelijke-mededeling-tekst">
          <text:section text:name="tekst_id1-3-2-1-1" text:style-name="tekst">
            <text:p text:style-name="common-al">Besluitnummer 1046138 ingevolge de Waterschapsverordening waterschap Brabantse Delta 2024 bekend gemaakt op 3 augustus 2026 voor het verwijderen, aanleggen, hebben en onderhouden van bebouwing, in, op of onder een waterkering bij ons waterschap bekend als de compartimenteringskering DWK00584 ter hoogte van Hoofdstraat 38 in Sprang-Capelle. </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4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5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6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Watervergunning van waterschap Brabantse Delta voor waterhuishoudkundige werkzaamheden ter hoogte van Hoofdstraat 38 in Sprang-Capelle.</meta:user-defined>
    <meta:user-defined meta:name="DCTERMS.W3CDTF/DCTERMS.available">2026-08-05</meta:user-defined>
    <meta:user-defined meta:name="DCTERMS.W3CDTF/OVERHEIDop.jaargang">2026</meta:user-defined>
    <meta:user-defined meta:name="OVERHEIDop.externeBijlage">Besluit 1046138|exb-2026-27930</meta:user-defined>
    <meta:user-defined meta:name="OVERHEIDop.externeBijlage">1052-02-gevels-plgr-20260619 (geanonimiseerd)|exb-2026-27931</meta:user-defined>
    <meta:user-defined meta:name="OVERHEIDop.externeBijlage">1052-08-fundering-20260619 (geanonimiseerd)|exb-2026-27932</meta:user-defined>
    <meta:user-defined meta:name="OVERHEIDop.externeBijlage">1052-10-situering bestaand-20260520 |exb-2026-27933</meta:user-defined>
    <meta:user-defined meta:name="OVERHEIDop.externeBijlage">1052-11-situering nieuw-20260520 (geanonimiseerd)|exb-2026-27934</meta:user-defined>
    <meta:user-defined meta:name="OVERHEIDop.externeBijlage">06521039745-A|exb-2026-27935</meta:user-defined>
    <meta:user-defined meta:name="OVERHEIDop.externeBijlage">06521039745-B|exb-2026-27936</meta:user-defined>
    <meta:user-defined meta:name="OVERHEIDop.publicationIssue">20695</meta:user-defined>
    <meta:user-defined meta:name="OVERHEIDop.WsbID/DC.identifier">wsb-2026-20695</meta:user-defined>
    <meta:user-defined meta:name="OVERHEIDop.versieInformatie"/>
  </office:meta>
</office:document-meta>
</file>