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diverse activiteiten nabij C.G. Roosweg N210 ter hoogte van Zuidbroekse Opweg in Lekkerkerk.</text:p>
      <text:section text:name="zakelijke-mededeling_id1-3-2" text:style-name="zakelijke-mededeling">
        <text:section text:name="zakelijke-mededeling-tekst_id1-3-2-1" text:style-name="zakelijke-mededeling-tekst">
          <text:section text:name="tekst_id1-3-2-1-1" text:style-name="tekst">
            <text:p text:style-name="common-al">(zaaknummer: 432913, verzenddatum 3 augustus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wijzigen van verharding en het verwijderen van een voorwerp in een beperkingengebied van een niet-primaire waterkering ter hoogte van Zuidbroekse Opweg Lekkerkerk.</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69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9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9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5487</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Besluit vergunningvrije activiteiten voor diverse activiteiten nabij C.G. Roosweg N210 ter hoogte van Zuidbroekse Opweg in Lekkerkerk.</meta:user-defined>
    <meta:user-defined meta:name="DCTERMS.W3CDTF/DCTERMS.available">2026-08-05</meta:user-defined>
    <meta:user-defined meta:name="DCTERMS.W3CDTF/OVERHEIDop.jaargang">2026</meta:user-defined>
    <meta:user-defined meta:name="OVERHEIDop.publicationIssue">20691</meta:user-defined>
    <meta:user-defined meta:name="OVERHEIDop.WsbID/DC.identifier">wsb-2026-20691</meta:user-defined>
    <meta:user-defined meta:name="OVERHEIDop.versieInformatie"/>
  </office:meta>
</office:document-meta>
</file>