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legaliseren van de damwand bij Heinrich Böllstraat 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legaliseren van de damwand bij Heinrich Böllstraat 1 te Nijmegen 
</text:p>
            <text:p text:style-name="common-al">Zaaknummer: 341681
</text:p>
            <text:p text:style-name="common-al">DSO verzoeknummer: 2026080100019
</text:p>
            <text:p text:style-name="common-al">Ontvangst aanvraag: 01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6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681</meta:user-defined>
    <meta:user-defined meta:name="DCTERMS.abstract">het legaliseren van de damwand bij Heinrich Böllstraat 1 te Nijme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legaliseren van de damwand bij Heinrich Böllstraat 1 te Nijme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686</meta:user-defined>
    <meta:user-defined meta:name="OVERHEIDop.WsbID/DC.identifier">wsb-2026-20686</meta:user-defined>
    <meta:user-defined meta:name="OVERHEIDop.versieInformatie"/>
  </office:meta>
</office:document-meta>
</file>