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text:list-style style:name="id1-3-2-1-1-15-7">
      <text:list-level-style-bullet text:bullet-char="•" text:level="1">
        <style:list-level-properties text:min-label-width="10mm"/>
      </text:list-level-style-bullet>
    </text:list-style>
    <text:list-style style:name="id1-3-2-1-1-15-8">
      <text:list-level-style-bullet text:bullet-char="•" text:level="1">
        <style:list-level-properties text:min-label-width="10mm"/>
      </text:list-level-style-bullet>
    </text:list-style>
    <text:list-style style:name="id1-3-2-1-1-15-9">
      <text:list-level-style-bullet text:bullet-char="•" text:level="1">
        <style:list-level-properties text:min-label-width="10mm"/>
      </text:list-level-style-bullet>
    </text:list-style>
    <text:list-style style:name="id1-3-2-1-1-15-9-3">
      <text:list-level-style-bullet text:bullet-char="–" text:level="1">
        <style:list-level-properties text:min-label-width="10mm"/>
      </text:list-level-style-bullet>
    </text:list-style>
    <text:list-style style:name="id1-3-2-1-1-15-9-3-1">
      <text:list-level-style-bullet text:bullet-char="–" text:level="1">
        <style:list-level-properties text:min-label-width="10mm"/>
      </text:list-level-style-bullet>
    </text:list-style>
    <text:list-style style:name="id1-3-2-1-1-15-9-3-2">
      <text:list-level-style-bullet text:bullet-char="–" text:level="1">
        <style:list-level-properties text:min-label-width="10mm"/>
      </text:list-level-style-bullet>
    </text:list-style>
    <text:list-style style:name="id1-3-2-1-1-15-9-3-3">
      <text:list-level-style-bullet text:bullet-char="–" text:level="1">
        <style:list-level-properties text:min-label-width="10mm"/>
      </text:list-level-style-bullet>
    </text:list-style>
    <text:list-style style:name="id1-3-2-1-1-15-9-3-4">
      <text:list-level-style-bullet text:bullet-char="–" text:level="1">
        <style:list-level-properties text:min-label-width="10mm"/>
      </text:list-level-style-bullet>
    </text:list-style>
  </office:automatic-styles>
  <office:body>
    <office:text>
      <text:p text:style-name="new_page_staatscourant"/>
      <text:p text:style-name="single-kop-titel">Ter inzagelegging herziening waterschapsverordening, beleidsregels waterkering, waterkwantiteit en grondwater en hydrologische uitgangspunten, Waterschap De Dommel</text:p>
      <text:section text:name="regeling_id1-3-2" text:style-name="regeling">
        <text:section text:name="aanhef_id1-3-2-1" text:style-name="aanhef">
          <text:section text:name="preambule_id1-3-2-1-1" text:style-name="preambule">
            <text:p text:style-name="al"/>
            <text:p text:style-name="al"/>
            <text:p text:style-name="al">De inzagetermijn loopt van 7 augustus 2026 tot en met 18 september 2026.</text:p>
            <text:p text:style-name="al"/>
            <text:p text:style-name="al">Het dagelijks bestuur van Waterschap De Dommel laat weten dat vanaf 7 augustus 2026 de volgende, nauw met elkaar samenhangende, ontwerpbesluiten ter inzage liggen voor een periode van zes weken: </text:p>
            <text:list text:style-name="id1-3-2-1-1-6">
              <text:list-item text:style-override="id1-3-2-1-1-6-1">
                <text:number>•</text:number>
                <text:p text:style-name="al">Ontwerp waterschapsverordening;</text:p>
              </text:list-item>
              <text:list-item text:style-override="id1-3-2-1-1-6-2">
                <text:number>•</text:number>
                <text:p text:style-name="al">Ontwerp beleidsregels waterkering, waterkwantiteit en grondwater, Waterschap De Dommel; </text:p>
              </text:list-item>
              <text:list-item text:style-override="id1-3-2-1-1-6-3">
                <text:number>•</text:number>
                <text:p text:style-name="al">Ontwerp hydrologische uitgangspunten.</text:p>
                <text:p text:style-name="al"/>
              </text:list-item>
            </text:list>
            <text:p text:style-name="al">De ontwerp waterschapsverordening is niet bijgevoegd. Deze wordt via het digitaal stelsel omgevingswet ontsloten. </text:p>
            <text:p text:style-name="al"/>
            <text:p text:style-name="al">
            <text:span text:style-name="nadrukvet">Reden herziening</text:span>
          </text:p>
            <text:p text:style-name="al">De waterschapsverordening, beleidsregels en hydrologische uitgangspunten zijn beleidsrijk aangepast om beter invulling te geven aan de principes water en bodem sturend en klimaatbestendig bouwen. Beide nodig om veranderingen in het klimaat zo goed mogelijk op te kunnen vangen.</text:p>
            <text:p text:style-name="al">Daarnaast zijn enkele beleidsarme verbeteringen in de regels doorgevoerd.</text:p>
            <text:p text:style-name="al"/>
            <text:p text:style-name="al">
            <text:span text:style-name="nadrukvet">Wat verandert er?</text:span>
          </text:p>
            <text:p text:style-name="al">De beleidsrijke wijzigingen betreffen: </text:p>
            <text:list text:style-name="id1-3-2-1-1-15">
              <text:list-item text:style-override="id1-3-2-1-1-15-1">
                <text:number>•</text:number>
                <text:p text:style-name="al">Dempen en graven van watergangen: duidelijkere eisen aan de inrichting, afhankelijk van het type gebied.</text:p>
              </text:list-item>
              <text:list-item text:style-override="id1-3-2-1-1-15-2">
                <text:number>•</text:number>
                <text:p text:style-name="al">Nieuwe duiker plaatsen: de onderkant van een nieuwe duiker hoger plaatsen, om water langer vast te houden. </text:p>
              </text:list-item>
              <text:list-item text:style-override="id1-3-2-1-1-15-3">
                <text:number>•</text:number>
                <text:p text:style-name="al">Een poel graven: de grens voor een vergunningsplicht gaat omlaag van 5.000 naar 1.000 m². </text:p>
              </text:list-item>
              <text:list-item text:style-override="id1-3-2-1-1-15-4">
                <text:number>•</text:number>
                <text:p text:style-name="al">Onderbemalingen: nieuwe en uitgebreide onderbemalingen zijn alleen nog toegestaan in uitzonderlijke situaties. </text:p>
              </text:list-item>
              <text:list-item text:style-override="id1-3-2-1-1-15-5">
                <text:number>•</text:number>
                <text:p text:style-name="al">Peilregulerende werken: het aanleggen van een stuw in B-waterlopen wordt meldingsplichtig.</text:p>
              </text:list-item>
              <text:list-item text:style-override="id1-3-2-1-1-15-6">
                <text:number>•</text:number>
                <text:p text:style-name="al">Toename verhard oppervlak: bij toename van verharding geldt een compensatie-eis van 80 mm binnen bebouwd gebied en 100 mm buiten bebouwd gebied, aangevuld met een infiltratie-eis van 10 mm. </text:p>
              </text:list-item>
              <text:list-item text:style-override="id1-3-2-1-1-15-7">
                <text:number>•</text:number>
                <text:p text:style-name="al">Bestaand verhard oppervlak aanpassen of afkoppelen: bij aanpassing of afkoppeling gelden eisen voor de omgang met regenwater. </text:p>
              </text:list-item>
              <text:list-item text:style-override="id1-3-2-1-1-15-8">
                <text:number>•</text:number>
                <text:p text:style-name="al">Retourbemalen: buiten bebouwd gebied geldt een vergunningsplicht voor bronbemaling, met als doel opgepompt grondwater zoveel mogelijk terug in de bodem te brengen. </text:p>
              </text:list-item>
              <text:list-item text:style-override="id1-3-2-1-1-15-9">
                <text:number>•</text:number>
                <text:p text:style-name="al">Dommelspecifieke wijzigingen:</text:p>
                <text:list text:style-name="id1-3-2-1-1-15-9-3">
                  <text:list-item text:style-override="id1-3-2-1-1-15-9-3-1">
                    <text:number>–</text:number>
                    <text:p text:style-name="al">Vergunningplicht voor verwijden van duikers in A-watergangen.</text:p>
                  </text:list-item>
                  <text:list-item text:style-override="id1-3-2-1-1-15-9-3-2">
                    <text:number>–</text:number>
                    <text:p text:style-name="al">Algemene stop op de realisatie van nieuwe putten.</text:p>
                  </text:list-item>
                  <text:list-item text:style-override="id1-3-2-1-1-15-9-3-3">
                    <text:number>–</text:number>
                    <text:p text:style-name="al">Verankering reserveringsgebieden waterberging.</text:p>
                  </text:list-item>
                  <text:list-item text:style-override="id1-3-2-1-1-15-9-3-4">
                    <text:number>–</text:number>
                    <text:p text:style-name="al">Geen nieuwe geïsoleerde wateren graven.</text:p>
                  </text:list-item>
                </text:list>
              </text:list-item>
            </text:list>
            <text:p text:style-name="al">Een volledige beschrijving van alle wijzigingen vindt u op het participatieplatform: <text:a xlink:href="http://www.brabantsewaterschapsverordening.nl" xlink:type="simple">www.brabantsewaterschapsverordening.nl</text:a>.</text:p>
            <text:p text:style-name="al"/>
            <text:p text:style-name="al">
            <text:span text:style-name="nadrukvet">Zienswijzen</text:span>
          </text:p>
            <text:p text:style-name="al">U kunt tijdens de zes weken dat de stukken ter inzage liggen gemotiveerd uw reactie/zienswijze indienen bij het dagelijks bestuur van Waterschap De Dommel.</text:p>
            <text:p text:style-name="al">De zienswijze moet tenminste bevatten uw naam en adres, de dagtekening en een omschrijving van het besluit waar uw zienswijze betrekking op heeft. Richt uw zienswijze aan het dagelijks bestuur van Waterschap De Dommel, t.a.v. Beleid en Innovatie watersysteem, Postbus 10.001, 5280 DA Boxtel of per mail naar <text:a xlink:href="mailto:waterschapsverordening@dommel.nl" xlink:type="simple">waterschapsverordening@dommel.nl</text:a>. </text:p>
            <text:p text:style-name="al"/>
            <text:p text:style-name="al">
            <text:span text:style-name="nadrukvet">Wat gebeurt er met uw zienswijzen?</text:span>
          </text:p>
            <text:p text:style-name="al">Het dagelijks bestuur stelt een inspraaknota vast met alle ingediende zienswijzen en de reactie van het dagelijks bestuur hierop. Degene die een zienswijze heeft ingediend, krijgt een afschrift van de inspraaknota toegezonden.</text:p>
            <text:p text:style-name="al">In de nota van zienswijzen worden géén persoonsgegevens vermeld.</text:p>
            <text:p text:style-name="al"/>
            <text:p text:style-name="al">
            <text:span text:style-name="nadrukvet">Vragen of meer informatie?</text:span>
          </text:p>
            <text:p text:style-name="al">Voor vragen over deze bekendmaking kunt u contact opnemen met Beleid en Innovatie watersysteem, telefoon 0411-618 618.</text:p>
            <text:p text:style-name="al"/>
            <text:p text:style-name="al">
            <text:span text:style-name="nadrukvet">Bijlagen</text:span>
          </text:p>
            <text:p text:style-name="al">1. Ontwerp beleidsregels Brabantbreed</text:p>
            <text:p text:style-name="al">2. Ontwerp hydrologische uitgangspunten Brabantbreed</text:p>
            <text:p text:style-name="al">3. Ontwerp beleidsregels Dommelspecifiek</text:p>
            <text:p text:style-name="al"/>
            <text:p text:style-name="al"/>
            <text:p text:style-name="al"/>
            <text:p text:style-name="al"/>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068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De Dommel</meta:user-defined>
    <meta:user-defined meta:name="OVERHEID.Informatietype/DC.type">officiële publicatie</meta:user-defined>
    <meta:user-defined meta:name="OVERHEIDop.Rubriek/DC.type">overige overheidsinformatie</meta:user-defined>
    <meta:user-defined meta:name="OVERHEID.Waterschap/OVERHEID.authority">Waterschap De Dommel</meta:user-defined>
    <meta:user-defined meta:name="OVERHEID.Waterschap/DCTERMS.publisher">Waterschap De Dommel</meta:user-defined>
    <meta:user-defined meta:name="OVERHEID.TaxonomieBeleidsagendaDecentraal/OVERHEID.category">Natuur en milieu | Organisatie en beleid</meta:user-defined>
    <dc:language>nl</dc:language>
    <meta:user-defined meta:name="OVERHEIDop.locatietype/OVERHEIDop.gebiedsmarkering">Waterschap</meta:user-defined>
    <meta:user-defined meta:name="DC.title">Ter inzagelegging herziening waterschapsverordening, beleidsregels waterkering, waterkwantiteit en grondwater en hydrologische uitgangspunten, Waterschap De Dommel</meta:user-defined>
    <meta:user-defined meta:name="DCTERMS.W3CDTF/DCTERMS.available">2026-08-07</meta:user-defined>
    <meta:user-defined meta:name="OVERHEIDop.externeBijlage">Ontwerp beleidsregels Brabantbreed |exb-2026-27917</meta:user-defined>
    <meta:user-defined meta:name="OVERHEIDop.externeBijlage">Ontwerp hydrologische uitgangspunten Brabantbreed|exb-2026-27918</meta:user-defined>
    <meta:user-defined meta:name="OVERHEIDop.externeBijlage">Ontwerp beleidsregels Dommelspecifiek|exb-2026-27919</meta:user-defined>
    <meta:user-defined meta:name="OVERHEIDop.externeBijlage">Ontwerp beleidsregels Dommelspecifiek|exb-2026-27920</meta:user-defined>
    <meta:user-defined meta:name="OVERHEIDop.externeBijlage">Ontwerp beleidsregels Dommelspecifiek|exb-2026-27921</meta:user-defined>
    <meta:user-defined meta:name="OVERHEIDop.externeBijlage">Ontwerp beleidsregels Dommelspecifiek|exb-2026-27922</meta:user-defined>
    <meta:user-defined meta:name="DCTERMS.W3CDTF/OVERHEIDop.jaargang">2026</meta:user-defined>
    <meta:user-defined meta:name="OVERHEIDop.publicationIssue">20683</meta:user-defined>
    <meta:user-defined meta:name="OVERHEIDop.WsbID/DC.identifier">wsb-2026-20683</meta:user-defined>
    <meta:user-defined meta:name="OVERHEIDop.versieInformatie"/>
  </office:meta>
</office:document-meta>
</file>