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de Noordelijke Randweg N285 te Zevenbergen.</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28 juli 2026 met registratienummer 06521056943 voor het aanleggen, wijzigen en dempen van oppervlaktewaterlichamen, aanleggen en wijzigen van dammen met duikers, aanbrengen van werken, verhardingen en bebording ten behoeve van de aanleg van een parallelweg langs de N285 (project Noordelijke Randweg Zevenbergen) ter hoogte van de N285 te Zevenbergen. Indien u meer informatie wenst over de aanvraag kunt u contact opnemen via vergunningen@brabantsedelta.nl.</text:p>
            <text:p text:style-name="common-al"/>
            <text:p text:style-name="last-al">Breda, 5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68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8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Aanvraag watervergunning van waterschap Brabantse Delta voor het uitvoeren van waterhuishoudkundige werkzaamheden ter hoogte van de Noordelijke Randweg N285 te Zevenbergen.</meta:user-defined>
    <meta:user-defined meta:name="DCTERMS.W3CDTF/DCTERMS.available">2026-08-05</meta:user-defined>
    <meta:user-defined meta:name="DCTERMS.W3CDTF/OVERHEIDop.jaargang">2026</meta:user-defined>
    <meta:user-defined meta:name="OVERHEIDop.publicationIssue">20682</meta:user-defined>
    <meta:user-defined meta:name="OVERHEIDop.WsbID/DC.identifier">wsb-2026-20682</meta:user-defined>
    <meta:user-defined meta:name="OVERHEIDop.versieInformatie"/>
  </office:meta>
</office:document-meta>
</file>