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dempen van een C-watergang ter plaatse van Voompad 16 te Ge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dempen van een C-watergang ter plaatse van Voompad 16 te Genderen 
</text:p>
            <text:p text:style-name="common-al">Zaaknummer: 341670
</text:p>
            <text:p text:style-name="common-al">DSO verzoeknummer: 2026073100692
</text:p>
            <text:p text:style-name="common-al">Ontvangst aanvraag: 31-07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067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6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6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1670</meta:user-defined>
    <meta:user-defined meta:name="DCTERMS.abstract">het dempen van een C-watergang ter plaatse van Voompad 16 te Gender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anvraag omgevingsvergunning voor het dempen van een C-watergang ter plaatse van Voompad 16 te Gender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20674</meta:user-defined>
    <meta:user-defined meta:name="OVERHEIDop.WsbID/DC.identifier">wsb-2026-20674</meta:user-defined>
    <meta:user-defined meta:name="OVERHEIDop.versieInformatie"/>
  </office:meta>
</office:document-meta>
</file>