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in open ontgraving afkoppelen van een aansluitleiding en het afsluiten van een dienstkraan in een weg in beheer bij het waterschap ter plaatse van Veerweg 1 te Oud-Alblas</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in open ontgraving afkoppelen van een aansluitleiding en het afsluiten van een dienstkraan in een weg in beheer bij het waterschap ter plaatse van Veerweg 1 te Oud-Alblas. 
</text:p>
            <text:p text:style-name="common-al">Zaaknummer: 337218
</text:p>
            <text:p text:style-name="common-al">DSO verzoeknummer: 2026062302191
</text:p>
            <text:p text:style-name="common-al">Start bezwaartermijn: 04-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67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7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7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37218</meta:user-defined>
    <meta:user-defined meta:name="DCTERMS.abstract">het in open ontgraving afkoppelen van een aansluitleiding en afsluiten van een dienstkraan in weg WSRL tpv Veerweg 1 te Oud-Alblas</meta:user-defined>
    <dc:language>nl</dc:language>
    <meta:user-defined meta:name="OVERHEIDop.locatietype/OVERHEIDop.gebiedsmarkering">Punt</meta:user-defined>
    <meta:user-defined meta:name="OVERHEIDop.locatietype/OVERHEIDop.gebiedsmarkering">Vlak</meta:user-defined>
    <meta:user-defined meta:name="DC.title">Waterschap Rivierenland - verlenen omgevingsvergunning voor het in open ontgraving afkoppelen van een aansluitleiding en het afsluiten van een dienstkraan in een weg in beheer bij het waterschap ter plaatse van Veerweg 1 te Oud-Alblas</meta:user-defined>
    <meta:user-defined meta:name="DCTERMS.W3CDTF/DCTERMS.available">2026-08-05</meta:user-defined>
    <meta:user-defined meta:name="DCTERMS.W3CDTF/OVERHEIDop.jaargang">2026</meta:user-defined>
    <meta:user-defined meta:name="OVERHEIDop.publicationIssue">20672</meta:user-defined>
    <meta:user-defined meta:name="OVERHEIDop.WsbID/DC.identifier">wsb-2026-20672</meta:user-defined>
    <meta:user-defined meta:name="OVERHEIDop.versieInformatie"/>
  </office:meta>
</office:document-meta>
</file>