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realiseren van een dam met duiker nabij Rijksstraatweg 155a in Dordrech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realiseren van een dam met duiker nabij Rijksstraatweg 155a in Dordrecht..</text:p>
            <text:p text:style-name="common-al">Zaaknummer: VTH202603-0436</text:p>
            <text:p text:style-name="common-al">Start bezwaartermijn (6 weken): 05-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66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6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6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3-0436</meta:user-defined>
    <meta:user-defined meta:name="DCTERMS.abstract">Het realiseren van een dam met duiker in oppervlaktewater nabij Rijksstraatweg 155a in Dordrecht</meta:user-defined>
    <dc:language>nl</dc:language>
    <meta:user-defined meta:name="OVERHEIDop.locatietype/OVERHEIDop.gebiedsmarkering">Punt</meta:user-defined>
    <meta:user-defined meta:name="OVERHEIDop.locatietype/OVERHEIDop.gebiedsmarkering">Vlak</meta:user-defined>
    <meta:user-defined meta:name="DC.title">Waterschap Hollandse Delta - watervergunning voor het realiseren van een dam met duiker nabij Rijksstraatweg 155a in Dordrecht</meta:user-defined>
    <meta:user-defined meta:name="DCTERMS.W3CDTF/DCTERMS.available">2026-08-05</meta:user-defined>
    <meta:user-defined meta:name="DCTERMS.W3CDTF/OVERHEIDop.jaargang">2026</meta:user-defined>
    <meta:user-defined meta:name="OVERHEIDop.publicationIssue">20663</meta:user-defined>
    <meta:user-defined meta:name="OVERHEIDop.WsbID/DC.identifier">wsb-2026-20663</meta:user-defined>
    <meta:user-defined meta:name="OVERHEIDop.versieInformatie"/>
  </office:meta>
</office:document-meta>
</file>