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realiseren van een aanbouw naast de woning ter plaatse van Rivierdijk 412 te Slie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realiseren van een aanbouw naast de woning ter plaatse van Rivierdijk 412 te Sliedrecht 
</text:p>
            <text:p text:style-name="common-al">Zaaknummer: 341656
</text:p>
            <text:p text:style-name="common-al">DSO verzoeknummer: 2026073100033
</text:p>
            <text:p text:style-name="common-al">Ontvangst aanvraag: 31-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66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656</meta:user-defined>
    <meta:user-defined meta:name="DCTERMS.abstract">het realiseren van een aanbouw naast de woning ter plaatse van Rivierdijk 412 te Sliedrecht</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realiseren van een aanbouw naast de woning ter plaatse van Rivierdijk 412 te Sliedrecht</meta:user-defined>
    <meta:user-defined meta:name="DCTERMS.W3CDTF/DCTERMS.available">2026-08-05</meta:user-defined>
    <meta:user-defined meta:name="DCTERMS.W3CDTF/OVERHEIDop.jaargang">2026</meta:user-defined>
    <meta:user-defined meta:name="OVERHEIDop.publicationIssue">20661</meta:user-defined>
    <meta:user-defined meta:name="OVERHEIDop.WsbID/DC.identifier">wsb-2026-20661</meta:user-defined>
    <meta:user-defined meta:name="OVERHEIDop.versieInformatie"/>
  </office:meta>
</office:document-meta>
</file>