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legaliseren van het aanleggen en aanpassen van een verkeersdrempel in de buurt van de waterkering aan de Dorpsstraat in Laag Kep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legaliseren van het aanleggen en aanpassen van een verkeersdrempel in de buurt van een waterkering</text:p>
            <text:p text:style-name="common-al">Locatie: Dorpsstraat Laag-Keppel</text:p>
            <text:p text:style-name="common-al">Zaaknummer: DSO2026071500160 </text:p>
            <text:p text:style-name="common-al">Datum bekendmaking besluit: 3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65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5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5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Verleende omgevingsvergunning wateractiviteit voor het legaliseren van het aanleggen en aanpassen van een verkeersdrempel in de buurt van de waterkering aan de Dorpsstraat in Laag Keppel</meta:user-defined>
    <meta:user-defined meta:name="DCTERMS.W3CDTF/DCTERMS.available">2026-08-05</meta:user-defined>
    <meta:user-defined meta:name="DCTERMS.W3CDTF/OVERHEIDop.jaargang">2026</meta:user-defined>
    <meta:user-defined meta:name="OVERHEIDop.publicationIssue">20654</meta:user-defined>
    <meta:user-defined meta:name="OVERHEIDop.WsbID/DC.identifier">wsb-2026-20654</meta:user-defined>
    <meta:user-defined meta:name="OVERHEIDop.versieInformatie"/>
  </office:meta>
</office:document-meta>
</file>