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ijzigen watervergunning van waterschap Brabantse Delta voor vissen vanaf de zuidelijke oever van de Roosendaalsche en Steenbergsche Vliet.</text:p>
      <text:section text:name="zakelijke-mededeling_id1-3-2" text:style-name="zakelijke-mededeling">
        <text:section text:name="zakelijke-mededeling-tekst_id1-3-2-1" text:style-name="zakelijke-mededeling-tekst">
          <text:section text:name="tekst_id1-3-2-1-1" text:style-name="tekst">
            <text:p text:style-name="common-al">Besluitnummer 1052662 ingevolge de Waterschapsverordening waterschap Brabantse Delta 2024 bekend gemaakt op 3 augustus 2026 voor het wijzigen van de vergunning dat het visrecht uitsluitend mag worden uitgeoefend vanaf het gedeelte van de oever zoals dat op bijgevoegde tekening in rood staat aangegev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5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6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ijzigen watervergunning van waterschap Brabantse Delta voor vissen vanaf de zuidelijke oever van de Roosendaalsche en Steenbergsche Vliet.</meta:user-defined>
    <meta:user-defined meta:name="DCTERMS.W3CDTF/DCTERMS.available">2026-08-05</meta:user-defined>
    <meta:user-defined meta:name="DCTERMS.W3CDTF/OVERHEIDop.jaargang">2026</meta:user-defined>
    <meta:user-defined meta:name="OVERHEIDop.externeBijlage">Besluit 1052662|exb-2026-27881</meta:user-defined>
    <meta:user-defined meta:name="OVERHEIDop.externeBijlage">Visplekken na wijziging|exb-2026-27882</meta:user-defined>
    <meta:user-defined meta:name="OVERHEIDop.publicationIssue">20652</meta:user-defined>
    <meta:user-defined meta:name="OVERHEIDop.WsbID/DC.identifier">wsb-2026-20652</meta:user-defined>
    <meta:user-defined meta:name="OVERHEIDop.versieInformatie"/>
  </office:meta>
</office:document-meta>
</file>