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verplaatsen van een uit/inrit op een voormalig boerenerf ter plaatse van Gijbelandsedijk 2 te Brand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verplaatsen van een uit/inrit op een voormalig boerenerf ter plaatse van Gijbelandsedijk 2 te Brandwijk 
</text:p>
            <text:p text:style-name="common-al">Zaaknummer: 341644
</text:p>
            <text:p text:style-name="common-al">DSO verzoeknummer: 2026073001414
</text:p>
            <text:p text:style-name="common-al">Ontvangst aanvraag: 30-07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6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644</meta:user-defined>
    <meta:user-defined meta:name="DCTERMS.abstract">het verplaatsen van een uit/inrit op een voormalig boerenerf ter plaatse van Gijbelandsedijk 2 te Brandwij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verplaatsen van een uit/inrit op een voormalig boerenerf ter plaatse van Gijbelandsedijk 2 te Brand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651</meta:user-defined>
    <meta:user-defined meta:name="OVERHEIDop.WsbID/DC.identifier">wsb-2026-20651</meta:user-defined>
    <meta:user-defined meta:name="OVERHEIDop.versieInformatie"/>
  </office:meta>
</office:document-meta>
</file>