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9321 voor het wijzigen van vergunning 529321 langs de A4 bij hectometerpunt 42,9 te Leidschendam.</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het wijzigen van vergunning 529321 voor </text:p>
            <text:p text:style-name="common-al"/>
            <text:p text:style-name="common-al">Uitspraak II te veranderen: </text:p>
            <text:p text:style-name="common-al">Van: a. het vervangen van een bestaande dam met duiker Ø 600 mm door een dam met 3 duikers Ø 800 mm en het daarbij tijdelijk tot 1 januari 2028 dempen van 95 m² water binnen de kernzone van een belangrijk watergang; </text:p>
            <text:p text:style-name="common-al"/>
            <text:p text:style-name="common-al">Naar: a. het vervangen van een bestaande dam met duiker Ø 600 mm door een dam met één duiker Ø 800 mm en het daarbij tijdelijk tot 1 januari 2028 dempen van 95 m² water binnen de kernzone van een belangrijk watergang. langs de A4 bij hectometerpunt 42,9 te Leidschendam.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text:p>
            <text:p text:style-name="common-al"> U kunt Rijnland tot 15 septem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064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4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4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Weg</meta:user-defined>
    <meta:user-defined meta:name="DC.title">Publicatie Toestemming 529321 voor het wijzigen van vergunning 529321 langs de A4 bij hectometerpunt 42,9 te Leidschendam.</meta:user-defined>
    <meta:user-defined meta:name="OVERHEIDop.datumEindeReactietermijn">2026-09-15</meta:user-defined>
    <meta:user-defined meta:name="OVERHEIDop.TilID/OVERHEIDop.terinzageleggingOP">til-2026-31090</meta:user-defined>
    <meta:user-defined meta:name="DCTERMS.W3CDTF/DCTERMS.available">2026-08-05</meta:user-defined>
    <meta:user-defined meta:name="DCTERMS.W3CDTF/OVERHEIDop.jaargang">2026</meta:user-defined>
    <meta:user-defined meta:name="OVERHEIDop.publicationIssue">20649</meta:user-defined>
    <meta:user-defined meta:name="OVERHEIDop.WsbID/DC.identifier">wsb-2026-20649</meta:user-defined>
    <meta:user-defined meta:name="OVERHEIDop.versieInformatie"/>
  </office:meta>
</office:document-meta>
</file>