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buiten bedrijf stellen en aanleggen van een waterleiding in de (beschermingszone van de) waterkering nabij Merwedekanaal 104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buiten bedrijf stellen en aanleggen van een waterleiding in de (beschermingszone van de) waterkering nabij Merwedekanaal 104 te Gorinchem. 
</text:p>
            <text:p text:style-name="common-al">Zaaknummer: 329648
</text:p>
            <text:p text:style-name="common-al">DSO verzoeknummer: 2026042100079
</text:p>
            <text:p text:style-name="common-al">Start bezwaartermijn: 0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6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9648</meta:user-defined>
    <meta:user-defined meta:name="DCTERMS.abstract">het buiten bedrijf stellen en aanleggen van een waterleiding in de (beschermingszone van de) waterkering nabij Merwedekanaal 104  te Gorinchem</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buiten bedrijf stellen en aanleggen van een waterleiding in de (beschermingszone van de) waterkering nabij Merwedekanaal 104 te Gorinchem</meta:user-defined>
    <meta:user-defined meta:name="DCTERMS.W3CDTF/DCTERMS.available">2026-08-05</meta:user-defined>
    <meta:user-defined meta:name="DCTERMS.W3CDTF/OVERHEIDop.jaargang">2026</meta:user-defined>
    <meta:user-defined meta:name="OVERHEIDop.publicationIssue">20648</meta:user-defined>
    <meta:user-defined meta:name="OVERHEIDop.WsbID/DC.identifier">wsb-2026-20648</meta:user-defined>
    <meta:user-defined meta:name="OVERHEIDop.versieInformatie"/>
  </office:meta>
</office:document-meta>
</file>