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tijdelijk behouden van peilbuizen in de buurt van de primaire waterkering aan de Keppelseweg te Langera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tijdelijk behouden van peilbuizen in de buurt van de primaire waterkering</text:p>
            <text:p text:style-name="common-al">Locatie: Keppelseweg Langerak</text:p>
            <text:p text:style-name="common-al">Zaaknummer: DSO2026072701017 </text:p>
            <text:p text:style-name="common-al">Datum bekendmaking besluit: 3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64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tijdelijk behouden van peilbuizen in de buurt van de primaire waterkering aan de Keppelseweg te Langerak</meta:user-defined>
    <meta:user-defined meta:name="DCTERMS.W3CDTF/DCTERMS.available">2026-08-05</meta:user-defined>
    <meta:user-defined meta:name="DCTERMS.W3CDTF/OVERHEIDop.jaargang">2026</meta:user-defined>
    <meta:user-defined meta:name="OVERHEIDop.publicationIssue">20647</meta:user-defined>
    <meta:user-defined meta:name="OVERHEIDop.WsbID/DC.identifier">wsb-2026-20647</meta:user-defined>
    <meta:user-defined meta:name="OVERHEIDop.versieInformatie"/>
  </office:meta>
</office:document-meta>
</file>