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7913 tijdelijk afdammen van een watergang en dichtzetten van een duiker t.b.v.inspectie vandeduiker t.h.v.Legedyk 96 g, Wird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30-07-2026 heeft het dagelijks bestuur van Wetterskip Fryslân een aanvraag ontvangen van Van Doorn Geldermalsen B.V. te Geldermalsen, voor het tijdelijk afdammen van een watergang en dichtzetten van een duiker t.b.v. inspectie van de duiker t.h.v. Legedyk 96 g, Wirdum.</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063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3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7960</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17913 tijdelijk afdammen van een watergang en dichtzetten van een duiker t.b.v.inspectie vandeduiker t.h.v.Legedyk 96 g, Wirdum</meta:user-defined>
    <meta:user-defined meta:name="DCTERMS.W3CDTF/DCTERMS.available">2026-08-05</meta:user-defined>
    <meta:user-defined meta:name="DCTERMS.W3CDTF/OVERHEIDop.jaargang">2026</meta:user-defined>
    <meta:user-defined meta:name="OVERHEIDop.publicationIssue">20639</meta:user-defined>
    <meta:user-defined meta:name="OVERHEIDop.WsbID/DC.identifier">wsb-2026-20639</meta:user-defined>
    <meta:user-defined meta:name="OVERHEIDop.versieInformatie"/>
  </office:meta>
</office:document-meta>
</file>