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257 voor het tijdelijk graven van drie proefsleuven 5 meter oostelijk van de Lijnderdijk 195 in Lijnden in de gemeente Haarlemmermee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tijdelijk graven van drie proefsleuven in de kruin van een regionale waterkering ter plaatse van kadastraal perceel HLM03AA682, 5 meter oostelijk van de Lijnderdijk 195 in Lijnden in de gemeente Haarlemmer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1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6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9257 voor het tijdelijk graven van drie proefsleuven 5 meter oostelijk van de Lijnderdijk 195 in Lijnden in de gemeente Haarlemmermeer.</meta:user-defined>
    <meta:user-defined meta:name="OVERHEIDop.datumEindeReactietermijn">2026-09-15</meta:user-defined>
    <meta:user-defined meta:name="OVERHEIDop.TilID/OVERHEIDop.terinzageleggingOP">til-2026-31079</meta:user-defined>
    <meta:user-defined meta:name="DCTERMS.W3CDTF/DCTERMS.available">2026-08-05</meta:user-defined>
    <meta:user-defined meta:name="DCTERMS.W3CDTF/OVERHEIDop.jaargang">2026</meta:user-defined>
    <meta:user-defined meta:name="OVERHEIDop.publicationIssue">20637</meta:user-defined>
    <meta:user-defined meta:name="OVERHEIDop.WsbID/DC.identifier">wsb-2026-20637</meta:user-defined>
    <meta:user-defined meta:name="OVERHEIDop.versieInformatie"/>
  </office:meta>
</office:document-meta>
</file>