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Revisie omgevingsvergunning wateractiviteit WF-1016769 lozen van bedrijfsafvalwater afkomstig van een wasplaats op een watergang t.h.v. de locatie Kraenlanswei 40 te De Veenhoo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31-07-2026 heeft het dagelijks bestuur van Wetterskip Fryslân een revisie omgevingsvergunning wateractiviteit verleend aan Maatschap Pratley te De Veenhoop, voor het lozen van bedrijfsafvalwater afkomstig van een wasplaats op een watergang t.h.v. de locatie Kraenlanswei 40 te De Veenhoop.</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6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985</meta:user-defined>
    <meta:user-defined meta:name="DCTERMS.abstract">Bekendmaking van Wetterskip Fryslân</meta:user-defined>
    <dc:language>nl</dc:language>
    <meta:user-defined meta:name="OVERHEIDop.locatietype/OVERHEIDop.gebiedsmarkering">Punt</meta:user-defined>
    <meta:user-defined meta:name="DC.title">Revisie omgevingsvergunning wateractiviteit WF-1016769 lozen van bedrijfsafvalwater afkomstig van een wasplaats op een watergang t.h.v. de locatie Kraenlanswei 40 te De Veenhoop</meta:user-defined>
    <meta:user-defined meta:name="OVERHEIDop.datumEindeReactietermijn">2026-09-15</meta:user-defined>
    <meta:user-defined meta:name="OVERHEIDop.terinzageleggingBG">https://www.wetterskip.frl/melden-en-regelen/vergunningen-wetten-en-regels/inzage-verleende-vergunningen</meta:user-defined>
    <meta:user-defined meta:name="DCTERMS.W3CDTF/DCTERMS.available">2026-08-05</meta:user-defined>
    <meta:user-defined meta:name="DCTERMS.W3CDTF/OVERHEIDop.jaargang">2026</meta:user-defined>
    <meta:user-defined meta:name="OVERHEIDop.publicationIssue">20635</meta:user-defined>
    <meta:user-defined meta:name="OVERHEIDop.WsbID/DC.identifier">wsb-2026-20635</meta:user-defined>
    <meta:user-defined meta:name="OVERHEIDop.versieInformatie"/>
  </office:meta>
</office:document-meta>
</file>