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27813 voor de realisatie van een permanente verkeersbrug(kunstwerk KW-C) over de Grote Watering in Valkenburg W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de realisatie van een permanente verkeersbrug</text:p>
            <text:p text:style-name="common-al">(kunstwerk KW-C) over de Grote Watering in Valkenburg West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09-07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063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63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63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30379</meta:user-defined>
    <meta:user-defined meta:name="DCTERMS.abstract">Bekendmaking van Hoogheemraadschap van Rijn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527813 voor de realisatie van een permanente verkeersbrug(kunstwerk KW-C) over de Grote Watering in Valkenburg West</meta:user-defined>
    <meta:user-defined meta:name="DCTERMS.W3CDTF/DCTERMS.available">2026-08-05</meta:user-defined>
    <meta:user-defined meta:name="DCTERMS.W3CDTF/OVERHEIDop.jaargang">2026</meta:user-defined>
    <meta:user-defined meta:name="OVERHEIDop.publicationIssue">20633</meta:user-defined>
    <meta:user-defined meta:name="OVERHEIDop.WsbID/DC.identifier">wsb-2026-20633</meta:user-defined>
    <meta:user-defined meta:name="OVERHEIDop.versieInformatie"/>
  </office:meta>
</office:document-meta>
</file>