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verlengen van de steiger ter plaatse van Kampsedijk 17 te Enspijk</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verlengen van de steiger ter plaatse van Kampsedijk 17 te Enspijk 
</text:p>
            <text:p text:style-name="common-al">Zaaknummer: 341636
</text:p>
            <text:p text:style-name="common-al">DSO verzoeknummer: 2026073001449
</text:p>
            <text:p text:style-name="common-al">Ontvangst aanvraag: 30-07-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62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2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2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1636</meta:user-defined>
    <meta:user-defined meta:name="DCTERMS.abstract">het verlengen van de steiger ter plaatse van Kampsedijk 17 te Enspijk</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verlengen van de steiger ter plaatse van Kampsedijk 17 te Enspijk</meta:user-defined>
    <meta:user-defined meta:name="DCTERMS.W3CDTF/DCTERMS.available">2026-08-05</meta:user-defined>
    <meta:user-defined meta:name="DCTERMS.W3CDTF/OVERHEIDop.jaargang">2026</meta:user-defined>
    <meta:user-defined meta:name="OVERHEIDop.publicationIssue">20627</meta:user-defined>
    <meta:user-defined meta:name="OVERHEIDop.WsbID/DC.identifier">wsb-2026-20627</meta:user-defined>
    <meta:user-defined meta:name="OVERHEIDop.versieInformatie"/>
  </office:meta>
</office:document-meta>
</file>