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Inkoop- en aanbestedingsbeleid Waterschap Rijn en IJsse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heeft het college dijkgraaf en heemraden besloten:</text:p>
            <text:p text:style-name="common-al">1. Het Inkoop- en aanbestedingsbeleid 2025 Professioneel inkopen met maatschappelijke impact (Uniebeleid) aangevuld met de Beleidsregels Inkoop waterschap Rijn en IJssel vast te stellen als ons eigen WRIJ inkoopbeleid per 1 augustus 2026. </text:p>
            <text:p text:style-name="common-al">2. Het huidige inkoopbeleid 2022 in te trekken gelijktijdig met het vaststellen van het nieuwe beleid.</text:p>
            <text:p text:style-name="common-al"/>
            <text:p text:style-name="common-al">Het nieuwe inkoop- en aanbestedingsbeleid én de beleidsregels staan in de bijlage. </text:p>
            <text:p text:style-name="common-al"/>
            <text:p text:style-name="common-al">Op grond van artikel 8:3 van de Algemene wet bestuursrecht kan geen beroep tegen dit besluit worden ingestel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jn en IJssel</text:p>
            </table:table-cell>
            <table:table-cell office:value-type="string" table:style-name="header.C">
              <text:p text:style-name="headerright"><text:span text:style-name="nr">Nr. 2062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2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Waterschap/DC.creator">Waterschap Rijn en IJssel</meta:user-defined>
    <meta:user-defined meta:name="OVERHEID.Informatietype/DC.type">officiële publicatie</meta:user-defined>
    <meta:user-defined meta:name="OVERHEID.Waterschap/DCTERMS.publisher">Waterschap Rijn en IJssel</meta:user-defined>
    <meta:user-defined meta:name="OVERHEID.Waterschap/OVERHEID.authority">Waterschap Rijn en IJssel</meta:user-defined>
    <meta:user-defined meta:name="OVERHEID.TaxonomieBeleidsagendaDecentraal/OVERHEID.category">Bes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aterschap</meta:user-defined>
    <meta:user-defined meta:name="DC.title">Bekendmaking Inkoop- en aanbestedingsbeleid Waterschap Rijn en IJssel 2026</meta:user-defined>
    <meta:user-defined meta:name="DCTERMS.W3CDTF/DCTERMS.available">2026-08-05</meta:user-defined>
    <meta:user-defined meta:name="DCTERMS.W3CDTF/OVERHEIDop.jaargang">2026</meta:user-defined>
    <meta:user-defined meta:name="OVERHEIDop.externeBijlage">Inkoop- en aanbestedingsbeleid 2025|exb-2026-27862</meta:user-defined>
    <meta:user-defined meta:name="OVERHEIDop.externeBijlage">Beleidsregels Inkoop waterschap Rijn en IJssel 202|exb-2026-27863</meta:user-defined>
    <meta:user-defined meta:name="OVERHEIDop.publicationIssue">20624</meta:user-defined>
    <meta:user-defined meta:name="OVERHEIDop.WsbID/DC.identifier">wsb-2026-20624</meta:user-defined>
    <meta:user-defined meta:name="OVERHEIDop.versieInformatie"/>
  </office:meta>
</office:document-meta>
</file>