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aterschap Rivierenland - verlenen omgevingsvergunning voor het plaatsen van een (tijdelijke) duiker/stuwput in een afwateringssloot naast de Waardse Sluis ter hoogte van de Ooijse Bandijk te Ooij (dijkpaal EN095.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ijkgraaf en heemraden van Waterschap Rivierenland heeft besloten een omgevingsvergunning te verlenen voor het plaatsen van een (tijdelijke) duiker/stuwput in een afwateringssloot naast de Waardse Sluis ter hoogte van de Ooijse Bandijk te Ooij (dijkpaal EN095.). 
</text:p>
            <text:p text:style-name="common-al">Zaaknummer: 330460
</text:p>
            <text:p text:style-name="common-al">DSO verzoeknummer: 2026042900391
</text:p>
            <text:p text:style-name="common-al">Start bezwaartermijn: 04-08-2026
</text:p>
            <text:p text:style-name="common-al">
            <text:span text:style-name="nadrukvet">Informatie: 
</text:span>
          </text:p>
            <text:p text:style-name="common-al">Voor meer informatie kunt u contact opnemen met de afdeling Vergunningen, Toezicht en Handhaving van Waterschap Rivierenland, bereikbaar via telefoonnummer 0344-649494 of e-mail vergunningen@wsrl.nl 
</text:p>
            <text:p text:style-name="common-al">
            <text:span text:style-name="nadrukvet">Bezwaar: 
</text:span>
          </text:p>
            <text:p text:style-name="common-al">Binnen zes weken vanaf datum begin bezwaartermijn kunnen belanghebbenden een gemotiveerd bezwaarschrift indienen bij het college van dijkgraaf en heemraden van Waterschap Rivierenland.  
</text:p>
            <text:p text:style-name="last-al">
Voor meer informatie, zie <text:a xlink:href="https://www.waterschaprivierenland.nl/bezwaar-tegen-een-besluit" xlink:type="simple">de website</text:a> van Waterschap Rivierenland.
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Rivierenland</text:p>
            </table:table-cell>
            <table:table-cell office:value-type="string" table:style-name="header.C">
              <text:p text:style-name="headerright"><text:span text:style-name="nr">Nr. 20614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61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61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Waterschap/DC.creator">Waterschap Rivierenland</meta:user-defined>
    <meta:user-defined meta:name="OVERHEID.Informatietype/DC.type">officiële publicatie</meta:user-defined>
    <meta:user-defined meta:name="OVERHEID.Waterschap/DCTERMS.publisher">Waterschap Rivierenland</meta:user-defined>
    <meta:user-defined meta:name="OVERHEID.Waterschap/OVERHEID.authority">Waterschap Rivierenla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330460</meta:user-defined>
    <meta:user-defined meta:name="DCTERMS.abstract">het plaatsen van een (tijdelijke) duiker/stuwput in een afwateringssloot naast de Waardse Sluis t.h.v. de Ooijse Bandijk te Ooij (dijkpaal EN095.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Waterschap Rivierenland - verlenen omgevingsvergunning voor het plaatsen van een (tijdelijke) duiker/stuwput in een afwateringssloot naast de Waardse Sluis ter hoogte van de Ooijse Bandijk te Ooij (dijkpaal EN095.)</meta:user-defined>
    <meta:user-defined meta:name="DCTERMS.W3CDTF/DCTERMS.available">2026-08-05</meta:user-defined>
    <meta:user-defined meta:name="DCTERMS.W3CDTF/OVERHEIDop.jaargang">2026</meta:user-defined>
    <meta:user-defined meta:name="OVERHEIDop.publicationIssue">20614</meta:user-defined>
    <meta:user-defined meta:name="OVERHEIDop.WsbID/DC.identifier">wsb-2026-20614</meta:user-defined>
    <meta:user-defined meta:name="OVERHEIDop.versieInformatie"/>
  </office:meta>
</office:document-meta>
</file>