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tijdelijk dempen van een watergang en het vervangen van twee bruggen ter plaatse van de Ringdijk in Geervlie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tijdelijk dempen van een watergang en het vervangen van twee bruggen ter plaatse van de Ringdijk in Geervliet..</text:p>
            <text:p text:style-name="common-al">Zaaknummer: VTH202607-0208</text:p>
            <text:p text:style-name="common-al">Start bezwaartermijn (6 weken): 0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7-0208</meta:user-defined>
    <meta:user-defined meta:name="DCTERMS.abstract">het tijdelijk dempen van een watergang en het vervangen van twee bruggen ter plaatse van de Ringdijk in Geervliet</meta:user-defined>
    <dc:language>nl</dc:language>
    <meta:user-defined meta:name="OVERHEIDop.locatietype/OVERHEIDop.gebiedsmarkering">Lijn</meta:user-defined>
    <meta:user-defined meta:name="DC.title">Waterschap Hollandse Delta - watervergunning voor het tijdelijk dempen van een watergang en het vervangen van twee bruggen ter plaatse van de Ringdijk in Geervliet</meta:user-defined>
    <meta:user-defined meta:name="DCTERMS.W3CDTF/DCTERMS.available">2026-08-04</meta:user-defined>
    <meta:user-defined meta:name="DCTERMS.W3CDTF/OVERHEIDop.jaargang">2026</meta:user-defined>
    <meta:user-defined meta:name="OVERHEIDop.publicationIssue">20604</meta:user-defined>
    <meta:user-defined meta:name="OVERHEIDop.WsbID/DC.identifier">wsb-2026-20604</meta:user-defined>
    <meta:user-defined meta:name="OVERHEIDop.versieInformatie"/>
  </office:meta>
</office:document-meta>
</file>