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1">
      <text:list-level-style-bullet text:bullet-char="•" text:level="1">
        <style:list-level-properties text:min-label-width="10mm"/>
      </text:list-level-style-bullet>
    </text:list-style>
    <text:list-style style:name="id1-3-2-2-1-10-1-3-2">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het dagelijks bestuur van het Hoogheemraadschap van Delfland van 31 juli 2026 inhouden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text:number>
                <text:p text:style-name="al">de last aan de eigenaren en beheerders van alle sluizen in het beheergebied van Delfland tot het volledig sluiten en gesloten houden van die sluizen;</text:p>
              </text:list-item>
              <text:list-item text:style-override="id1-3-2-2-1-2-2">
                <text:number>•</text:number>
                <text:p text:style-name="al">het verbod op het onttrekken van oppervlaktewater aan oppervlaktewaterlichamen voor de behoeften, genoemd artikel 3.14, eerste lid, onder c en d, van het Besluit kwaliteit leefomgeving (rangorde bij waterschaarste), uitgezonderd veedrenking en brandbestrijding. </text:p>
              </text:list-item>
            </text:list>
            <text:p text:style-name="al"/>
            <text:p text:style-name="al">Dijkgraaf en Hoogheemraden van Delfland, </text:p>
            <text:p text:style-name="al">gelet op:</text:p>
            <text:p text:style-name="al"/>
            <text:list text:style-name="id1-3-2-2-1-7">
              <text:list-item text:style-override="id1-3-2-2-1-7-1">
                <text:number>•</text:number>
                <text:p text:style-name="al">artikel 1.9, derde lid, Waterschapsverordening Delfland;</text:p>
              </text:list-item>
              <text:list-item text:style-override="id1-3-2-2-1-7-2">
                <text:number>•</text:number>
                <text:p text:style-name="al">het Droogteprotocol Schutten beheergebied Delfland 2023;</text:p>
              </text:list-item>
              <text:list-item text:style-override="id1-3-2-2-1-7-3">
                <text:number>•</text:number>
                <text:p text:style-name="al">artikel 1.10, eerste lid, Waterschapsverordening Delfland; </text:p>
              </text:list-item>
              <text:list-item text:style-override="id1-3-2-2-1-7-4">
                <text:number>•</text:number>
                <text:p text:style-name="al">artikel 3.14, eerste lid, Besluit kwaliteit leefomgeving; </text:p>
                <text:p text:style-name="al"/>
              </text:list-item>
            </text:list>
            <text:p text:style-name="al">overwegende: </text:p>
            <text:p text:style-name="al"/>
            <text:list text:style-name="id1-3-2-2-1-10">
              <text:list-item text:style-override="id1-3-2-2-1-10-1">
                <text:number>•</text:number>
                <text:p text:style-name="al">dat bij besluiten van:</text:p>
                <text:list text:style-name="id1-3-2-2-1-10-1-3">
                  <text:list-item text:style-override="id1-3-2-2-1-10-1-3-1">
                    <text:number>•</text:number>
                    <text:p text:style-name="al">16 juli 2026, bekend gemaakt in het Waterschapsblad 18646, beperkingen zijn opgelegd aan het schutten van de scheepvaart behorend bij een situatie "dreigend watertekort";</text:p>
                  </text:list-item>
                  <text:list-item text:style-override="id1-3-2-2-1-10-1-3-2">
                    <text:number>•</text:number>
                    <text:p text:style-name="al">21 juli 2026, bekend gemaakt in het Waterschapsblad 19632, beperkingen zijn opgelegd aan het schutten van de scheepvaart behorend bij een situatie "feitelijk watertekort";</text:p>
                  </text:list-item>
                  <text:list-item text:style-override="id1-3-2-2-1-10-1-3-3">
                    <text:number>•</text:number>
                    <text:p text:style-name="al">29 juli 2026, bekend gemaakt in het Waterschapsblad 20410, beperkingen zijn opgelegd aan het schutten van de scheepvaart behorend bij een situatie "dreigende crisis watertekort";</text:p>
                  </text:list-item>
                </text:list>
              </text:list-item>
              <text:list-item text:style-override="id1-3-2-2-1-10-2">
                <text:number>•</text:number>
                <text:p text:style-name="al">dat inmiddels sprake is van een “Crisis watertekort”, zoals beschreven in het Droogteprotocol schutten Beheergebied Delfland 2023;</text:p>
              </text:list-item>
              <text:list-item text:style-override="id1-3-2-2-1-10-3">
                <text:number>•</text:number>
                <text:p text:style-name="al">dat genoemde beperkingen die zijn opgelegd aan het schutten van de scheepvaart niet langer toereikend zijn om verzilting van oppervlaktewaterlichamen in het beheergebied van Delfland tegen te gaan;</text:p>
              </text:list-item>
              <text:list-item text:style-override="id1-3-2-2-1-10-4">
                <text:number>•</text:number>
                <text:p text:style-name="al">op grond van het Droogteprotocol Schutten beheergebied Delfland 2023 nadere maatregelen genomen moeten worden om zoutindringing te beperken;</text:p>
              </text:list-item>
              <text:list-item text:style-override="id1-3-2-2-1-10-5">
                <text:number>•</text:number>
                <text:p text:style-name="al">het tekort aan oppervlaktewater (zoetwater) voorts noopt tot het opleggen van het verbod op het onttrekken van water aan oppervlaktewaterlichamen voor de behoeften, genoemd in artikel 3.14, eerste lid, onder c en d, van het Besluit kwaliteit leefomgeving; </text:p>
                <text:p text:style-name="al"/>
              </text:list-item>
            </text:list>
            <text:p text:style-name="al">
            <text:span text:style-name="nadrukondlijn">BESLUITEN</text:span>:</text:p>
            <text:p text:style-name="al"/>
            <text:list text:style-name="id1-3-2-2-1-13">
              <text:list-item text:style-override="id1-3-2-2-1-13-1">
                <text:number>1.</text:number>
                <text:p text:style-name="al">het besluit van 29 juli 2026, DMS 2538835, bekend gemaakt in het Waterschapsblad 20410, in te trekken;</text:p>
              </text:list-item>
              <text:list-item text:style-override="id1-3-2-2-1-13-2">
                <text:number>2.</text:number>
                <text:p text:style-name="al">de eigenaren en beheerders van alle sluizen in het beheergebied van Delfland te gelasten die sluizen volledig te sluiten en gesloten te houden; </text:p>
              </text:list-item>
              <text:list-item text:style-override="id1-3-2-2-1-13-3">
                <text:number>3.</text:number>
                <text:p text:style-name="al">het onttrekken van water aan oppervlaktewaterlichamen voor alle behoeften, genoemd in artikel 3.14, eerste lid, onder c en d, Besluit kwaliteit leefomgeving, veedrenking en brandbestrijding uitgezonderd, te verbieden;</text:p>
              </text:list-item>
              <text:list-item text:style-override="id1-3-2-2-1-13-4">
                <text:number>4.</text:number>
                <text:p text:style-name="al">te bepalen dat de besluiten onder 1, 2 en 3 daags na de bekendmaking daarvan in het Waterschapsblad in werking treden. </text:p>
              </text:list-item>
            </text:list>
            <text:p text:style-name="al"/>
            <text:p text:style-name="al">De beperkingen gaan in van dinsdag 4 augustus 2026 naar woensdag 5 augustus 2026 om 00:00 uur en blijven van kracht totdat zij worden ingetrokken of totdat een besluit houdende aanvullende of andere beperkingen in werking treedt. </text:p>
            <text:p text:style-name="al"/>
            <text:p text:style-name="al">Delft, 31 juli 2026</text:p>
            <text:p text:style-name="al">Dijkgraaf en Hoogheemraden van Delfland,</text:p>
            <text:p text:style-name="al"/>
            <text:p text:style-name="al">
            <text:span text:style-name="nadrukcur">Toelichting</text:span>
          </text:p>
            <text:p text:style-name="al"/>
            <text:p text:style-name="al">In het beheergebied van Delfland is momenteel sprake van een "crisis watertekort". Door de aanhoudende droogte, hoge temperaturen en de historische lage rivierafvoer (&lt; 650 m3/s bij Lobith) hebben we in het gebied van Delfland te maken met een zoetwatertekort. De aanvoer van water van voldoende kwaliteit is niet afdoende voor alle waterbehoeften, ondanks het eerder instellen "aangescherpte schutbeperkingen" voor alle beroeps- en recreatievaart. Oppervlaktewaterpeilen dreigen uit te zakken waardoor schade aan waterkeringen en onomkeerbare schade aan de (onderwaternatuur) dreigt te ontstaan.</text:p>
            <text:p text:style-name="al"/>
            <text:p text:style-name="al">Om nog verdere verslechtering van de situatie te voorkomen is het noodzakelijk dat de sluizen in het beheergebied volledig worden gesloten en gesloten worden gehouden. Het betreft de Parksluizen (Rotterdam), Buitensluis (Schiedam) en Vlaardinger Driesluizen (Vlaardingen). </text:p>
            <text:p text:style-name="al"/>
            <text:p text:style-name="al">Daarnaast is het noodzakelijk om het onttrekken van oppervlaktewater voor de behoeften in categorie 4 én 3 van de rangorde bij waterschaarste te verbieden. Zo blijft de handhaving van het oppervlaktewaterpeil in ons watersysteem beheersbaar. Categorie 4 gaat om overige watergebruikers, zoals beregening van gras, sportvelden, tuinen en ander gebruik waarvoor geen hogere prioriteit geldt. Categorie 3 gaat om tijdelijk beperkt hoogwaardig gebruik van oppervlaktewater, zoals proceswater voor industrie en beregening van kapitaalintensieve gewassen. Veedrenking en brandbestrijding zijn hiervan uitgezonderd.</text:p>
            <text:p text:style-name="al"/>
            <text:p text:style-name="al">Door het onttrekkingsverbod op de genoemde categorieën kan vooralsnog aan de behoeften in de categorie 1 blijven worden voldaan. En kan schade aan waterkeringen en onherstelbare schade aan de natuur worden voorkomen of beperkt.</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60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Delf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Adres</meta:user-defined>
    <meta:user-defined meta:name="DC.title">Besluit van het dagelijks bestuur van het Hoogheemraadschap van Delfland van 31 juli 2026 inhoudende:</meta:user-defined>
    <meta:user-defined meta:name="DCTERMS.W3CDTF/DCTERMS.available">2026-08-04</meta:user-defined>
    <meta:user-defined meta:name="DCTERMS.W3CDTF/OVERHEIDop.jaargang">2026</meta:user-defined>
    <meta:user-defined meta:name="OVERHEIDop.publicationIssue">20602</meta:user-defined>
    <meta:user-defined meta:name="OVERHEIDop.WsbID/DC.identifier">wsb-2026-20602</meta:user-defined>
    <meta:user-defined meta:name="OVERHEIDop.versieInformatie"/>
  </office:meta>
</office:document-meta>
</file>