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inzagen van een weg in beheer bij waterschap Rivierenland voor het herstellen van een gasleiding ter plaatse van Westeinde 17 te Wijngaard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inzagen van een weg in beheer bij waterschap Rivierenland voor het herstellen van een gasleiding ter plaatse van Westeinde 17 te Wijngaarden. 
</text:p>
            <text:p text:style-name="common-al">Zaaknummer: 336068
</text:p>
            <text:p text:style-name="common-al">DSO verzoeknummer: 2026061500186
</text:p>
            <text:p text:style-name="common-al">Start bezwaartermijn: 01-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60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0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6068</meta:user-defined>
    <meta:user-defined meta:name="DCTERMS.abstract">het inzagen van een weg in beheer bij waterschap Rivierenland voor het herstellen van een gasleiding ter plaatse van Westeinde 17 te Wijngaarden</meta:user-defined>
    <dc:language>nl</dc:language>
    <meta:user-defined meta:name="OVERHEIDop.locatietype/OVERHEIDop.gebiedsmarkering">Vlak</meta:user-defined>
    <meta:user-defined meta:name="DC.title">Waterschap Rivierenland - verlenen omgevingsvergunning voor het inzagen van een weg in beheer bij waterschap Rivierenland voor het herstellen van een gasleiding ter plaatse van Westeinde 17 te Wijngaarden</meta:user-defined>
    <meta:user-defined meta:name="DCTERMS.W3CDTF/DCTERMS.available">2026-08-04</meta:user-defined>
    <meta:user-defined meta:name="DCTERMS.W3CDTF/OVERHEIDop.jaargang">2026</meta:user-defined>
    <meta:user-defined meta:name="OVERHEIDop.publicationIssue">20601</meta:user-defined>
    <meta:user-defined meta:name="OVERHEIDop.WsbID/DC.identifier">wsb-2026-20601</meta:user-defined>
    <meta:user-defined meta:name="OVERHEIDop.versieInformatie"/>
  </office:meta>
</office:document-meta>
</file>