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vervangen van een hogedruk gasleiding nabij Kaarstraat 26 in Spijkeniss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vervangen van een hogedruk gasleiding nabij Kaarstraat 26 in Spijkenisse..</text:p>
            <text:p text:style-name="common-al">Zaaknummer: VTH202605-0408</text:p>
            <text:p text:style-name="common-al">Start bezwaartermijn (6 weken): 0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59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9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9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5-0408</meta:user-defined>
    <meta:user-defined meta:name="DCTERMS.abstract">het vervangen van een hogedruk gasleiding nabij Kaarsstraat 26 in Spijkenisse</meta:user-defined>
    <dc:language>nl</dc:language>
    <meta:user-defined meta:name="OVERHEIDop.locatietype/OVERHEIDop.gebiedsmarkering">Vlak</meta:user-defined>
    <meta:user-defined meta:name="DC.title">Waterschap Hollandse Delta - watervergunning voor het vervangen van een hogedruk gasleiding nabij Kaarstraat 26 in Spijkenisse</meta:user-defined>
    <meta:user-defined meta:name="DCTERMS.W3CDTF/DCTERMS.available">2026-08-04</meta:user-defined>
    <meta:user-defined meta:name="DCTERMS.W3CDTF/OVERHEIDop.jaargang">2026</meta:user-defined>
    <meta:user-defined meta:name="OVERHEIDop.publicationIssue">20595</meta:user-defined>
    <meta:user-defined meta:name="OVERHEIDop.WsbID/DC.identifier">wsb-2026-20595</meta:user-defined>
    <meta:user-defined meta:name="OVERHEIDop.versieInformatie"/>
  </office:meta>
</office:document-meta>
</file>