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aanleggen van een dam met duiker in tertiair water 043630 naar een weg ter plaatse van Hoogbloklandseweg 12 te Arke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aanleggen van een dam met duiker in tertiair water 043630 naar een weg ter plaatse van Hoogbloklandseweg 12 te Arkel. 
</text:p>
            <text:p text:style-name="common-al">Zaaknummer: 335573
</text:p>
            <text:p text:style-name="common-al">DSO verzoeknummer: 2026061100493
</text:p>
            <text:p text:style-name="common-al">Start bezwaartermijn: 01-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59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9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9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35573</meta:user-defined>
    <meta:user-defined meta:name="DCTERMS.abstract">het aanleggen van een dam met duiker in tertiair water 043630 naar een weg  ter plaatse van Hoogbloklandseweg 12 te Arkel</meta:user-defined>
    <dc:language>nl</dc:language>
    <meta:user-defined meta:name="OVERHEIDop.locatietype/OVERHEIDop.gebiedsmarkering">Vlak</meta:user-defined>
    <meta:user-defined meta:name="DC.title">Waterschap Rivierenland - verlenen omgevingsvergunning voor het aanleggen van een dam met duiker in tertiair water 043630 naar een weg ter plaatse van Hoogbloklandseweg 12 te Arkel</meta:user-defined>
    <meta:user-defined meta:name="DCTERMS.W3CDTF/DCTERMS.available">2026-08-04</meta:user-defined>
    <meta:user-defined meta:name="DCTERMS.W3CDTF/OVERHEIDop.jaargang">2026</meta:user-defined>
    <meta:user-defined meta:name="OVERHEIDop.publicationIssue">20592</meta:user-defined>
    <meta:user-defined meta:name="OVERHEIDop.WsbID/DC.identifier">wsb-2026-20592</meta:user-defined>
    <meta:user-defined meta:name="OVERHEIDop.versieInformatie"/>
  </office:meta>
</office:document-meta>
</file>