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buiten behandeling laten aanvraag omgevingsvergunning voor het plaatsen van een beschoeiing bij aanleg tuin ter plaatse van Amaliastein 10 te Vian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de aanvraag voor een omgevingsvergunning voor het plaatsen van een beschoeiing bij aanleg tuin ter plaatse van Amaliastein 10 te Vianen buiten behandeling gelaten. 
</text:p>
            <text:p text:style-name="common-al">Zaaknummer: 334618
</text:p>
            <text:p text:style-name="common-al">DSO verzoeknummer: 2026060300489
</text:p>
            <text:p text:style-name="common-al">Start bezwaartermijn: 0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59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9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9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4618</meta:user-defined>
    <meta:user-defined meta:name="DCTERMS.abstract">JEL het plaatsen van een beschoeiing bij aanleg tuin ter plaatse van Amaliastein 10 te Vianen</meta:user-defined>
    <dc:language>nl</dc:language>
    <meta:user-defined meta:name="OVERHEIDop.locatietype/OVERHEIDop.gebiedsmarkering">Vlak</meta:user-defined>
    <meta:user-defined meta:name="DC.title">Waterschap Rivierenland - buiten behandeling laten aanvraag omgevingsvergunning voor het plaatsen van een beschoeiing bij aanleg tuin ter plaatse van Amaliastein 10 te Vianen</meta:user-defined>
    <meta:user-defined meta:name="DCTERMS.W3CDTF/DCTERMS.available">2026-08-04</meta:user-defined>
    <meta:user-defined meta:name="DCTERMS.W3CDTF/OVERHEIDop.jaargang">2026</meta:user-defined>
    <meta:user-defined meta:name="OVERHEIDop.publicationIssue">20591</meta:user-defined>
    <meta:user-defined meta:name="OVERHEIDop.WsbID/DC.identifier">wsb-2026-20591</meta:user-defined>
    <meta:user-defined meta:name="OVERHEIDop.versieInformatie"/>
  </office:meta>
</office:document-meta>
</file>