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gedeeltelijk dempen van een overig oppervlaktewaterlichaam en het aanleggen van een dam met duikers nabij de Motorkade (Ossenzijlersloot) in Ossenzijl</text:p>
      <text:section text:name="zakelijke-mededeling_id1-3-2" text:style-name="zakelijke-mededeling">
        <text:section text:name="zakelijke-mededeling-tekst_id1-3-2-1" text:style-name="zakelijke-mededeling-tekst">
          <text:section text:name="tekst_id1-3-2-1-1" text:style-name="tekst">
            <text:p text:style-name="common-al">Op 31 juli 2026 heeft het dagelijks bestuur van Waterschap Drents Overijsselse Delta een omgevingsvergunning wateractiviteit verleend voor het: gedeeltelijk dempen (als gevolg van de nieuwe kadelijn) binnen het werkingsgebied van een grondwaterlichaam en het aanleggen van een dam met duikers ten behoeve van de uitvoering binnen een overig oppervlaktewaterlichaam (Vaarweg Steenwijk-de Linde) nabij de Motorkade (Ossenzijlersloot) in Ossenzijl(dossiernummer Z/26/076252). De vergunning is op 31 juli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31 juli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11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58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8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8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Omgevingsvergunning wateractiviteit voor het gedeeltelijk dempen van een overig oppervlaktewaterlichaam en het aanleggen van een dam met duikers nabij de Motorkade (Ossenzijlersloot) in Ossenzijl</meta:user-defined>
    <meta:user-defined meta:name="DCTERMS.W3CDTF/DCTERMS.available">2026-08-04</meta:user-defined>
    <meta:user-defined meta:name="DCTERMS.W3CDTF/OVERHEIDop.jaargang">2026</meta:user-defined>
    <meta:user-defined meta:name="OVERHEIDop.publicationIssue">20584</meta:user-defined>
    <meta:user-defined meta:name="OVERHEIDop.WsbID/DC.identifier">wsb-2026-20584</meta:user-defined>
    <meta:user-defined meta:name="OVERHEIDop.versieInformatie"/>
  </office:meta>
</office:document-meta>
</file>