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intrekken aanvraag omgevingsvergunning voor het tijdelijk onttrekken van grondwater in de zonering van regionale waterkering ter plaatse van Klokbekerweg 1 te Otto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ger heeft de aanvraag voor de omgevingsvergunning voor het tijdelijk onttrekken van grondwater in de zonering van regionale waterkering ter plaatse van Klokbekerweg 1 te Ottoland ingetrokken. 
</text:p>
            <text:p text:style-name="common-al">Zaaknummer: 335165
</text:p>
            <text:p text:style-name="common-al">DSO verzoeknummer: 2026060800151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last-al">U kunt hier geen bezwaar tegen maken. 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58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8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35165</meta:user-defined>
    <meta:user-defined meta:name="DCTERMS.abstract">het tijdelijk onttrekken van grondwater in de zonering van regionale waterkering ter plaatse van Klokbekerweg 1 te Ottoland</meta:user-defined>
    <dc:language>nl</dc:language>
    <meta:user-defined meta:name="OVERHEIDop.locatietype/OVERHEIDop.gebiedsmarkering">Vlak</meta:user-defined>
    <meta:user-defined meta:name="DC.title">Waterschap Rivierenland - intrekken aanvraag omgevingsvergunning voor het tijdelijk onttrekken van grondwater in de zonering van regionale waterkering ter plaatse van Klokbekerweg 1 te Ottoland</meta:user-defined>
    <meta:user-defined meta:name="DCTERMS.W3CDTF/DCTERMS.available">2026-08-04</meta:user-defined>
    <meta:user-defined meta:name="DCTERMS.W3CDTF/OVERHEIDop.jaargang">2026</meta:user-defined>
    <meta:user-defined meta:name="OVERHEIDop.publicationIssue">20583</meta:user-defined>
    <meta:user-defined meta:name="OVERHEIDop.WsbID/DC.identifier">wsb-2026-20583</meta:user-defined>
    <meta:user-defined meta:name="OVERHEIDop.versieInformatie"/>
  </office:meta>
</office:document-meta>
</file>