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anpassen van de waterhuishouding in het kader van natuurontwikkeling op de locatie nabij Groenewoudseweg 1 in Wijk bij Duurstede (code HDSR74568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aanpassen van de waterhuishouding in het kader van natuurontwikkeling op de locatie nabij Groenewoudseweg 1 in Wijk bij Duurstede. </text:p>
            <text:p text:style-name="common-al">Het betreft de volgende activiteiten: </text:p>
            <text:p text:style-name="common-al">a. het aanleggen van natuurvriendelijke oevers in de beschermingszone A van een primaire watergang;</text:p>
            <text:p text:style-name="common-al"> b. het aanleggen van een ecorichel boven het water van een primaire watergang. </text:p>
            <text:p text:style-name="common-al">Dit besluit is verzonden op 31 juli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58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5685</meta:user-defined>
    <meta:user-defined meta:name="DCTERMS.abstract">Verleende omgevingsvergunning voor een wateractiviteit voor het aanpassen van de waterhuishouding in het kader van natuurontwikkeling op de locatie nabij Groenewoudseweg 1 in Wijk bij Duurstede</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aanpassen van de waterhuishouding in het kader van natuurontwikkeling op de locatie nabij Groenewoudseweg 1 in Wijk bij Duurstede (code HDSR745685)</meta:user-defined>
    <meta:user-defined meta:name="OVERHEIDop.datumEindeReactietermijn">2026-09-11</meta:user-defined>
    <meta:user-defined meta:name="OVERHEIDop.TilID/OVERHEIDop.terinzageleggingOP">til-2026-30948</meta:user-defined>
    <meta:user-defined meta:name="DCTERMS.W3CDTF/DCTERMS.available">2026-08-04</meta:user-defined>
    <meta:user-defined meta:name="DCTERMS.W3CDTF/OVERHEIDop.jaargang">2026</meta:user-defined>
    <meta:user-defined meta:name="OVERHEIDop.publicationIssue">20580</meta:user-defined>
    <meta:user-defined meta:name="OVERHEIDop.WsbID/DC.identifier">wsb-2026-20580</meta:user-defined>
    <meta:user-defined meta:name="OVERHEIDop.versieInformatie"/>
  </office:meta>
</office:document-meta>
</file>