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R.V.V.-ontheffing voor het berijden van wegen gesloten voor verkeer zwaarder dan 15 ton m.b.t. locaties Klokbekerweg, Hoefweg en de A te Otto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om voor het berijden van wegen gesloten voor verkeer zwaarder dan 15 ton m.b.t. locaties Klokbekerweg, Hoefweg en de A te Ottoland een R.V.V.-ontheffing te verlenen.  
</text:p>
            <text:p text:style-name="common-al">Zaaknummer: 334464
</text:p>
            <text:p text:style-name="common-al">Start bezwaartermijn: 01-08-2026 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. 
</text:p>
            <text:p text:style-name="common-al">
            <text:span text:style-name="nadrukvet">Bezwaar: 
</text:span>
          </text:p>
            <text:p text:style-name="common-al">Binnen zes weken vanaf datum bezwaartermijn kunnen belanghebbenden een gemotiveerd bezwaarschrift indienen bij het college van dijkgraaf en heemraden van Waterschap Rivierenland.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57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57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57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334464</meta:user-defined>
    <meta:user-defined meta:name="DCTERMS.abstract">het berijden van wegen gesloten voor verkeer zwaarder dan 15 ton (Klokbekerweg, Hoefweg en de A te Ottoland)</meta:user-defined>
    <dc:language>nl</dc:language>
    <meta:user-defined meta:name="OVERHEIDop.locatietype/OVERHEIDop.gebiedsmarkering">Punt</meta:user-defined>
    <meta:user-defined meta:name="DC.title">Waterschap Rivierenland - R.V.V.-ontheffing voor het berijden van wegen gesloten voor verkeer zwaarder dan 15 ton m.b.t. locaties Klokbekerweg, Hoefweg en de A te Ottoland</meta:user-defined>
    <meta:user-defined meta:name="DCTERMS.W3CDTF/DCTERMS.available">2026-08-04</meta:user-defined>
    <meta:user-defined meta:name="DCTERMS.W3CDTF/OVERHEIDop.jaargang">2026</meta:user-defined>
    <meta:user-defined meta:name="OVERHEIDop.publicationIssue">20578</meta:user-defined>
    <meta:user-defined meta:name="OVERHEIDop.WsbID/DC.identifier">wsb-2026-20578</meta:user-defined>
    <meta:user-defined meta:name="OVERHEIDop.versieInformatie"/>
  </office:meta>
</office:document-meta>
</file>