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voeren van diverse activiteiten ten behoeve van werkzaamheden aan de Algerabrug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0468, verzenddatum 31 juli 2026)</text:p>
            <text:p text:style-name="common-al"/>
            <text:p text:style-name="common-al">Het hoogheemraadschap heeft een omgevingsvergunning voor een wateractiviteit verleend. De omgevingsvergunning gaat over:</text:p>
            <text:p text:style-name="common-al">- aanbrengen van grond op een waterkering;</text:p>
            <text:p text:style-name="common-al">- aanbrengen, verwijderen en wijzigen van tijdelijke terreinverharding, zoals</text:p>
            <text:p text:style-name="common-al">rijplaten en perrononderdelen op een waterkering;</text:p>
            <text:p text:style-name="common-al">- aanbrengen en verwijderen van tijdelijke dranghekken en bouwhekken op een</text:p>
            <text:p text:style-name="common-al">waterkering;</text:p>
            <text:p text:style-name="common-al">- tijdelijk aanbrengen en verwijderen van overige werken in een waterkering,</text:p>
            <text:p text:style-name="common-al">waaronder bushaltes, fietsenstalling en containers;</text:p>
            <text:p text:style-name="common-al">- aanbrengen van struiken op een waterkering; </text:p>
            <text:p text:style-name="common-al">- aanbrengen, hebben en verwijderen van een vaste stof of voorwerp, zoals</text:p>
            <text:p text:style-name="common-al">verkeers- en informatieborden, leuningen, bouwcamera’s, lichtmasten op de</text:p>
            <text:p text:style-name="common-al">primaire waterkering.</text:p>
            <text:p text:style-name="common-al">De activiteiten worden uitgevoerd op de locaties Stormpolder, IJsseldijk, Schaardijk,</text:p>
            <text:p text:style-name="common-al">Nijverheidsstraat, Hollandia en Brienenoordbrug in de gemeenten Krimpen aan den</text:p>
            <text:p text:style-name="common-al">IJssel, Capelle aan den IJssel e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57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7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7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338</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uitvoeren van diverse activiteiten ten behoeve van werkzaamheden aan de Algerabrug in Krimpen aan den IJssel.</meta:user-defined>
    <meta:user-defined meta:name="DCTERMS.W3CDTF/DCTERMS.available">2026-08-04</meta:user-defined>
    <meta:user-defined meta:name="DCTERMS.W3CDTF/OVERHEIDop.jaargang">2026</meta:user-defined>
    <meta:user-defined meta:name="OVERHEIDop.publicationIssue">20577</meta:user-defined>
    <meta:user-defined meta:name="OVERHEIDop.WsbID/DC.identifier">wsb-2026-20577</meta:user-defined>
    <meta:user-defined meta:name="OVERHEIDop.versieInformatie"/>
  </office:meta>
</office:document-meta>
</file>