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voor het vervangen van een damwand bij een waterkering op de locatie nabij Zomerdijk 25 te IJsselstein (code HDSR749395)</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 het vervangen van een damwand met een nieuwe verankering langs een primaire watergang in de zone waterstaatswerk van een niet verheelde regionale waterkering op de locatie nabij Zomerdijk 25 te IJsselstein. Dit besluit is verzonden op 31 juli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p text:style-name="common-al">
            <text:span text:style-name="nadrukvet">Bezwaar </text:span>
          </text:p>
            <text:p text:style-name="common-al">Wanneer u rechtstreeks belanghebbende bent, kunt u binnen 6 weken, tot en met 11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
            <text:p text:style-name="last-al">Houten, 4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057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7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7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49395</meta:user-defined>
    <meta:user-defined meta:name="DCTERMS.abstract">Verleende omgevingsvergunning voor een wateractiviteit voor het vervangen van een damwand bij een waterkering op de locatie nabij Zomerdijk 25 te IJsselstein</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Verleende omgevingsvergunning voor een wateractiviteit voor het vervangen van een damwand bij een waterkering op de locatie nabij Zomerdijk 25 te IJsselstein (code HDSR749395)</meta:user-defined>
    <meta:user-defined meta:name="OVERHEIDop.datumEindeReactietermijn">2026-09-11</meta:user-defined>
    <meta:user-defined meta:name="OVERHEIDop.TilID/OVERHEIDop.terinzageleggingOP">til-2026-30937</meta:user-defined>
    <meta:user-defined meta:name="DCTERMS.W3CDTF/DCTERMS.available">2026-08-04</meta:user-defined>
    <meta:user-defined meta:name="DCTERMS.W3CDTF/OVERHEIDop.jaargang">2026</meta:user-defined>
    <meta:user-defined meta:name="OVERHEIDop.publicationIssue">20570</meta:user-defined>
    <meta:user-defined meta:name="OVERHEIDop.WsbID/DC.identifier">wsb-2026-20570</meta:user-defined>
    <meta:user-defined meta:name="OVERHEIDop.versieInformatie"/>
  </office:meta>
</office:document-meta>
</file>