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3939) Aanvraag omgevingsvergunning voor een wateractiviteit: Waterhuishoudkundige werkzaamheden aan de uitbreiding van de wegenstructuur ten behoeve van nieuwe Campus ASML. De werkzaamheden vinden plaats in de buurt van Erica in Best</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28 juli 2026 een aanvraag voor een vergunning in het kader van de Omgevingswet voor een wateractiviteit ontvangen voor waterhuishoudkundige werkzaamheden aan de uitbreiding van de wegenstructuur ten behoeve van nieuwe Campus ASML. De werkzaamheden vinden plaats in de buurt van Erica in Best. De aanvraag is geregistreerd met zaaknummer 0539403939.</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3939 vermelden.</text:p>
            <text:p text:style-name="common-al">
            <text:span text:style-name="nadrukvet">Bezwaar</text:span>
          </text:p>
            <text:p text:style-name="last-al">Tegen de hiervoor genoemde aanvraag kan op dit moment geen bezwaar of beroep worden ingediend. Di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056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3939</meta:user-defined>
    <meta:user-defined meta:name="DCTERMS.abstract">Waterhuishoudkundige werkzaamheden aan de uitbreiding van de wegenstructuur ten behoeve van nieuwe Campus ASML in de buurt van Erica in Best</meta:user-defined>
    <dc:language>nl</dc:language>
    <meta:user-defined meta:name="OVERHEIDop.locatietype/OVERHEIDop.gebiedsmarkering">Vlak</meta:user-defined>
    <meta:user-defined meta:name="DC.title">(0539403939) Aanvraag omgevingsvergunning voor een wateractiviteit: Waterhuishoudkundige werkzaamheden aan de uitbreiding van de wegenstructuur ten behoeve van nieuwe Campus ASML. De werkzaamheden vinden plaats in de buurt van Erica in Best</meta:user-defined>
    <meta:user-defined meta:name="DCTERMS.W3CDTF/DCTERMS.available">2026-08-04</meta:user-defined>
    <meta:user-defined meta:name="DCTERMS.W3CDTF/OVERHEIDop.jaargang">2026</meta:user-defined>
    <meta:user-defined meta:name="OVERHEIDop.publicationIssue">20564</meta:user-defined>
    <meta:user-defined meta:name="OVERHEIDop.WsbID/DC.identifier">wsb-2026-20564</meta:user-defined>
    <meta:user-defined meta:name="OVERHEIDop.versieInformatie"/>
  </office:meta>
</office:document-meta>
</file>