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diverse werkzaamheden voor de aanleg van middenspanningskabels in het gebied Wehl/Does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diverse werkzaamheden voor de aanleg van middenspanningskabels</text:p>
            <text:p text:style-name="common-al">Locatie: Wehl-Doesburg</text:p>
            <text:p text:style-name="common-al">Zaaknummer: DSO2026061000024</text:p>
            <text:p text:style-name="common-al">Datum bekendmaking besluit: 30 juli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55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leende omgevingsvergunning wateractiviteit voor diverse werkzaamheden voor de aanleg van middenspanningskabels in het gebied Wehl/Doesburg.</meta:user-defined>
    <meta:user-defined meta:name="DCTERMS.W3CDTF/DCTERMS.available">2026-08-04</meta:user-defined>
    <meta:user-defined meta:name="DCTERMS.W3CDTF/OVERHEIDop.jaargang">2026</meta:user-defined>
    <meta:user-defined meta:name="OVERHEIDop.publicationIssue">20555</meta:user-defined>
    <meta:user-defined meta:name="OVERHEIDop.WsbID/DC.identifier">wsb-2026-20555</meta:user-defined>
    <meta:user-defined meta:name="OVERHEIDop.versieInformatie"/>
  </office:meta>
</office:document-meta>
</file>