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9256 voor het tijdelijk dempen van een stuk overige watergang ter plaatse van kadastrale percelen AMR03G6882 en AMR03G6880, 30 meter noordelijk van de Oosteinderweg 277 in Aalsmeer</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tijdelijk dempen van een stuk overige watergang door middel van het plaatsen van ongeveer 10 schone zandzakken, zonder daarvoor nieuw oppervlaktewater te graven ter compensatie ter plaatse van kadastrale percelen AMR03G6882 en AMR03G6880, 30 meter noordelijk van de Oosteinderweg 277 in Aalsmeer.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12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55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5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5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9256 voor het tijdelijk dempen van een stuk overige watergang ter plaatse van kadastrale percelen AMR03G6882 en AMR03G6880, 30 meter noordelijk van de Oosteinderweg 277 in Aalsmeer</meta:user-defined>
    <meta:user-defined meta:name="OVERHEIDop.datumEindeReactietermijn">2026-09-12</meta:user-defined>
    <meta:user-defined meta:name="OVERHEIDop.TilID/OVERHEIDop.terinzageleggingOP">til-2026-30893</meta:user-defined>
    <meta:user-defined meta:name="DCTERMS.W3CDTF/DCTERMS.available">2026-08-04</meta:user-defined>
    <meta:user-defined meta:name="DCTERMS.W3CDTF/OVERHEIDop.jaargang">2026</meta:user-defined>
    <meta:user-defined meta:name="OVERHEIDop.publicationIssue">20550</meta:user-defined>
    <meta:user-defined meta:name="OVERHEIDop.WsbID/DC.identifier">wsb-2026-20550</meta:user-defined>
    <meta:user-defined meta:name="OVERHEIDop.versieInformatie"/>
  </office:meta>
</office:document-meta>
</file>