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1138 voor het bouwen van een woning en bijgebouw en het ophaogen van het maaiveld bij Herenweg 14b te Rijnsaterwoude in de gemeente Kaag en Braasse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text:p>
            <text:p text:style-name="common-al">a. Het bouwen van een woning en bijgebouw (inclusief isolatie, fundering en funderingspalen) en infiltratiekratten in de kern- en beschermingszone van een regionale waterkering; </text:p>
            <text:p text:style-name="common-al">b. Het ophogen van het maaiveld in de kern- en beschermingszone van een regionale waterkering. Dit alles bij Herenweg 14b te Rijnsaterwoude in de gemeente Kaag en Braassem.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12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54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1138 voor het bouwen van een woning en bijgebouw en het ophaogen van het maaiveld bij Herenweg 14b te Rijnsaterwoude in de gemeente Kaag en Braassem.</meta:user-defined>
    <meta:user-defined meta:name="OVERHEIDop.datumEindeReactietermijn">2026-09-12</meta:user-defined>
    <meta:user-defined meta:name="OVERHEIDop.TilID/OVERHEIDop.terinzageleggingOP">til-2026-30887</meta:user-defined>
    <meta:user-defined meta:name="DCTERMS.W3CDTF/DCTERMS.available">2026-08-04</meta:user-defined>
    <meta:user-defined meta:name="DCTERMS.W3CDTF/OVERHEIDop.jaargang">2026</meta:user-defined>
    <meta:user-defined meta:name="OVERHEIDop.publicationIssue">20546</meta:user-defined>
    <meta:user-defined meta:name="OVERHEIDop.WsbID/DC.identifier">wsb-2026-20546</meta:user-defined>
    <meta:user-defined meta:name="OVERHEIDop.versieInformatie"/>
  </office:meta>
</office:document-meta>
</file>