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5143 voor diverse werkzaamheden aan de ‘Vijfhuizer- en Poelpolder’ te Haarl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ophogen van de waterkering; </text:p>
            <text:p text:style-name="common-al">b. Het plaatsen van beschoeiingen/damwanden; </text:p>
            <text:p text:style-name="common-al">c. het opknappen van bestrating, een weg of een pad op de kruin in de kernzone van een regionale waterkering; </text:p>
            <text:p text:style-name="common-al">d. Het graven in de kern en beschermingszone van de regionale waterkering aan de ‘Vijfhuizer- en Poelpolder’ te Haarl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12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54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15143 voor diverse werkzaamheden aan de ‘Vijfhuizer- en Poelpolder’ te Haarlem.</meta:user-defined>
    <meta:user-defined meta:name="OVERHEIDop.datumEindeReactietermijn">2026-09-12</meta:user-defined>
    <meta:user-defined meta:name="OVERHEIDop.TilID/OVERHEIDop.terinzageleggingOP">til-2026-30886</meta:user-defined>
    <meta:user-defined meta:name="DCTERMS.W3CDTF/DCTERMS.available">2026-08-04</meta:user-defined>
    <meta:user-defined meta:name="DCTERMS.W3CDTF/OVERHEIDop.jaargang">2026</meta:user-defined>
    <meta:user-defined meta:name="OVERHEIDop.publicationIssue">20545</meta:user-defined>
    <meta:user-defined meta:name="OVERHEIDop.WsbID/DC.identifier">wsb-2026-20545</meta:user-defined>
    <meta:user-defined meta:name="OVERHEIDop.versieInformatie"/>
  </office:meta>
</office:document-meta>
</file>