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verwijderen en aanbrengen van kabels ter hoogte van Zeilmakersstraat 1 in Krimpen aan de Lek.</text:p>
      <text:section text:name="zakelijke-mededeling_id1-3-2" text:style-name="zakelijke-mededeling">
        <text:section text:name="zakelijke-mededeling-tekst_id1-3-2-1" text:style-name="zakelijke-mededeling-tekst">
          <text:section text:name="tekst_id1-3-2-1-1" text:style-name="tekst">
            <text:p text:style-name="common-al">(zaaknummer: 432547, verzenddatum 30 juli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verwijderen en aanbrengen van kabels en las- of aansluitgaten in het beperkingengebied van een primaire waterkering ter hoogte van Dorpsstraat in Krimpen aan de Lek, gemeente Krimpenerwaard.</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54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5278</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Besluit vergunningvrije activiteiten voor het verwijderen en aanbrengen van kabels ter hoogte van Zeilmakersstraat 1 in Krimpen aan de Lek.</meta:user-defined>
    <meta:user-defined meta:name="DCTERMS.W3CDTF/DCTERMS.available">2026-08-03</meta:user-defined>
    <meta:user-defined meta:name="DCTERMS.W3CDTF/OVERHEIDop.jaargang">2026</meta:user-defined>
    <meta:user-defined meta:name="OVERHEIDop.publicationIssue">20544</meta:user-defined>
    <meta:user-defined meta:name="OVERHEIDop.WsbID/DC.identifier">wsb-2026-20544</meta:user-defined>
    <meta:user-defined meta:name="OVERHEIDop.versieInformatie"/>
  </office:meta>
</office:document-meta>
</file>