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openbare inschrijving verhuur perceel water nabij Petronella van Saxenstraat 115 te Rijnsbur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884</text:p>
            <text:p text:style-name="al">Dossiernummer       :
E32355</text:p>
            <text:p text:style-name="al"> </text:p>
            <text:p text:style-name="al">
            <text:span text:style-name="nadrukvet">Rijnland houdt een openbare inschrijving voor
de verhuur van een ligplaats.</text:span>
          </text:p>
            <text:p text:style-name="al"> </text:p>
            <text:p text:style-name="al">
            <text:span text:style-name="nadrukvet">Objectinformatie:</text:span>
          </text:p>
            <text:p text:style-name="al"> </text:p>
            <text:p text:style-name="al">
            <text:span text:style-name="nadrukvet">Voornemen</text:span>: <text:a xlink:href="" xlink:type="simple"/>verhuur van een
ligplaats (perceel water)</text:p>
            <text:p text:style-name="al">
            <text:span text:style-name="nadrukvet">Kadastraal bekend</text:span>: Rijnsburg, sectie B, nummer 3976 (gedeeltelijk)</text:p>
            <text:p text:style-name="al">
            <text:span text:style-name="nadrukvet">Plaatselijk bekend</text:span>: nabij Petronella van Saxenstraat 115 te Rijnsburg</text:p>
            <text:p text:style-name="al"> </text:p>
            <text:p text:style-name="al">Rijnland heeft ervoor gekozen om een openbare
inschrijving te houden voor de hierboven genoemde ligplaats, zodat alle
geïnteresseerden die voldoen aan de hierna vermelde specifieke
selectiecriteria, gelijke kans hebben om in aanmerking te komen als huurder van
deze ligplaats. Rijnland geeft door deze publicatie uitvoering aan het arrest van de
Hoge Raad van 26 november 2021 (ECLI:NL:HR: 2021:1778).</text:p>
            <text:p text:style-name="al">
            <text:span text:style-name="nadrukvet"> </text:span>
          </text:p>
            <text:p text:style-name="al">
            <text:span text:style-name="nadrukvet">Toepasselijke specifieke selectiecriteria en
loting</text:span>
          </text:p>
            <text:p text:style-name="al">Voor deze openbare inschrijving zijn de volgende
specifieke selectiecriteria van toepassing:</text:p>
            <text:p text:style-name="al">- de
inschrijver is een inwoner van de woonplaats Rijnsburg;</text:p>
            <text:p text:style-name="al">- de
inschrijver huurt geen andere ligplaats van Rijnland.</text:p>
            <text:p text:style-name="al"/>
            <text:p text:style-name="al">Om als meest serieuze gegadigde te kunnen worden
aangemerkt, moet de inschrijver voldoen aan alle hierboven genoemde specifieke
selectiecriteria. Bij meerdere geschikte inschrijvingen, zal Rijnland door
loting de gunning bepalen.</text:p>
            <text:p text:style-name="al"> </text:p>
            <text:p text:style-name="al">
            <text:span text:style-name="nadrukvet">Huur</text:span>
          </text:p>
            <text:p text:style-name="al">De huur voor dit perceel bedraagt € 308,00 per jaar (tarief 2026). Een concept van de
huurovereenkomst is als separate bijlage bij deze publicatie gevoegd. Bij gunning na loting zal de huurovereenkomst
ingaan op 1 november 2026.</text:p>
            <text:p text:style-name="al"> </text:p>
            <text:p text:style-name="al">
            <text:span text:style-name="nadrukvet"> </text:span>
          </text:p>
            <text:p text:style-name="al">
            <text:span text:style-name="nadrukvet">Oppervlakte/breedte</text:span>
          </text:p>
            <text:p text:style-name="al">Het perceel is circa10,0 meter breed (evenwijdig aan de oever). Haaks op
de oever strekt het te huren oppervlak zich 4,0 meter het water in.</text:p>
            <text:p text:style-name="al"> </text:p>
            <text:p text:style-name="al">
            <text:span text:style-name="nadrukvet">Zo kunt u zich inschrijven</text:span>
          </text:p>
            <text:p text:style-name="al">U kunt zich vanaf de datum van deze publicatie,
inschrijven voor de openbare inschrijving door het sturen van een e-mail naar <text:a xlink:href="mailto:vastgoed@rijnland.net" xlink:type="simple">vastgoed@rijnland.net</text:a> onder vermelding
van: Openbare inschrijving nabij Petronella van Saxenstraat 115 te Rijnsburg
E32355. Ook kunt u aan ons een brief sturen naar Team Vastgoed, Antwoordnummer
10027, 2300 VB te Leiden onder vermelding van: Openbare inschrijving E32355.</text:p>
            <text:p text:style-name="al"> </text:p>
            <text:p text:style-name="al">U moet
de volgende zaken bij de inschrijving vermelden/toevoegen:</text:p>
            <text:p text:style-name="al">- Volledige
naam en adresgegevens;</text:p>
            <text:p text:style-name="al">- Contactgegevens
(telefoonnummer/e-mailadres);</text:p>
            <text:p text:style-name="al">- Kopie
uittreksel KvK (indien van toepassing);</text:p>
            <text:p text:style-name="al">- Bewijs
van adres, waaruit blijkt dat u een inwoner bent van de woonplaats Rijnsburg
(bijvoorbeeld een factuur van een overheidsorganisatie of een telecomprovider
of een afschrift van een bankrekening).</text:p>
            <text:p text:style-name="al"/>
            <text:p text:style-name="al">U krijgt vervolgens een e-mail of brief ter
bevestiging van uw inschrijving. Als u niet voldoet aan de hierboven genoemde
specifieke selectiecriteria, zal Rijnland uw inschrijving afwijzen. U ontvangt
hiervan een bevestiging. De inschrijving voor de openbare inschrijving sluit 15
september 2026. Inschrijvingen ontvangen na 15 september 2026 zal Rijnland niet
in behandeling nemen.</text:p>
            <text:p text:style-name="al"> </text:p>
            <text:p text:style-name="al">
            <text:span text:style-name="nadrukvet">Loting</text:span>
          </text:p>
            <text:p text:style-name="al">Indien meerdere inschrijvingen voldoen aan de
selectiecriteria, volgt na sluiting van de inschrijving, een loting onder alle
inschrijvingen. Van de uitkomst van de loting zal Rijnland u per e-mail of per
brief op de hoogte brengen.</text:p>
            <text:p text:style-name="al">
            <text:span text:style-name="nadrukvet"> </text:span>
          </text:p>
            <text:p text:style-name="al">
            <text:span text:style-name="nadrukvet">Onderzoeksplicht toekomstig huurder</text:span>
          </text:p>
            <text:p text:style-name="al">Voor de toekomstig huurder
geldt een onderzoeksplicht ten aanzien van het gebruik en de mogelijkheden van
het aangeboden perceel voor wat betreft toepasselijke regelgeving. De huurder
heeft met meerdere (overheids)organisaties te maken, waaronder de gemeente die
aan de hand van een ligplaatsenbeleid heeft bepaald welk gebruik op het
aangeboden perceel is toegestaa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53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openbare inschrijving verhuur perceel water nabij Petronella van Saxenstraat 115 te Rijnsburg</meta:user-defined>
    <meta:user-defined meta:name="DCTERMS.W3CDTF/DCTERMS.available">2026-08-04</meta:user-defined>
    <meta:user-defined meta:name="OVERHEIDop.externeBijlage">concept huurovereenkomst|exb-2026-27735</meta:user-defined>
    <meta:user-defined meta:name="DCTERMS.W3CDTF/OVERHEIDop.jaargang">2026</meta:user-defined>
    <meta:user-defined meta:name="OVERHEIDop.publicationIssue">20530</meta:user-defined>
    <meta:user-defined meta:name="OVERHEIDop.WsbID/DC.identifier">wsb-2026-20530</meta:user-defined>
    <meta:user-defined meta:name="OVERHEIDop.versieInformatie"/>
  </office:meta>
</office:document-meta>
</file>