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boringen ten behoeve van grondonderzoek aan de Zomerkade Spaenswee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boringen ten behoeve van grondonderzoek</text:p>
            <text:p text:style-name="common-al">Locatie: Emmerweg Steenderen</text:p>
            <text:p text:style-name="common-al">Zaaknummer: DSO2026071401092</text:p>
            <text:p text:style-name="common-al">Datum bekendmaking besluit: 30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5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uitvoeren van boringen ten behoeve van grondonderzoek aan de Zomerkade Spaensweerd</meta:user-defined>
    <meta:user-defined meta:name="DCTERMS.W3CDTF/DCTERMS.available">2026-08-03</meta:user-defined>
    <meta:user-defined meta:name="DCTERMS.W3CDTF/OVERHEIDop.jaargang">2026</meta:user-defined>
    <meta:user-defined meta:name="OVERHEIDop.publicationIssue">20516</meta:user-defined>
    <meta:user-defined meta:name="OVERHEIDop.WsbID/DC.identifier">wsb-2026-20516</meta:user-defined>
    <meta:user-defined meta:name="OVERHEIDop.versieInformatie"/>
  </office:meta>
</office:document-meta>
</file>