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lozen van hemelwater (toename verhard oppervlak) op secundair oppervlaktewaterlichaam 093854  ter plaatse van Schoenaker 6 te Beuning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lozen van hemelwater (toename verhard oppervlak) op secundair oppervlaktewaterlichaam 093854  ter plaatse van Schoenaker 6 te Beuningen. 
</text:p>
            <text:p text:style-name="common-al">Zaaknummer: 339914
</text:p>
            <text:p text:style-name="common-al">DSO verzoeknummer: 2026071602141
</text:p>
            <text:p text:style-name="common-al">Start bezwaartermijn: 31-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51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1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39914</meta:user-defined>
    <meta:user-defined meta:name="DCTERMS.abstract">het realiseren van een opvanglocatie voor het COA ter plaatse van Schoenaker 6 te Beuningen</meta:user-defined>
    <dc:language>nl</dc:language>
    <meta:user-defined meta:name="OVERHEIDop.locatietype/OVERHEIDop.gebiedsmarkering">Vlak</meta:user-defined>
    <meta:user-defined meta:name="DC.title">Waterschap Rivierenland - verlenen omgevingsvergunning voor het lozen van hemelwater (toename verhard oppervlak) op secundair oppervlaktewaterlichaam 093854  ter plaatse van Schoenaker 6 te Beuningen</meta:user-defined>
    <meta:user-defined meta:name="DCTERMS.W3CDTF/DCTERMS.available">2026-08-03</meta:user-defined>
    <meta:user-defined meta:name="DCTERMS.W3CDTF/OVERHEIDop.jaargang">2026</meta:user-defined>
    <meta:user-defined meta:name="OVERHEIDop.publicationIssue">20515</meta:user-defined>
    <meta:user-defined meta:name="OVERHEIDop.WsbID/DC.identifier">wsb-2026-20515</meta:user-defined>
    <meta:user-defined meta:name="OVERHEIDop.versieInformatie"/>
  </office:meta>
</office:document-meta>
</file>