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aanpassen van de funderingsmethode bij het plaatsen van de carport dat onderdeel uitmaakt van de op 7 oktober 2025 verleende omgevingsvergunning VTH202504-0235</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aanpassen van de funderingsmethode bij het plaatsen van de carport dat onderdeel uitmaakt van de op 7 oktober 2025 verleende omgevingsvergunning VTH202504-0235..</text:p>
            <text:p text:style-name="common-al">Zaaknummer: VTH202603-0917</text:p>
            <text:p text:style-name="common-al">Start bezwaartermijn (6 weken): 03-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51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3-0917</meta:user-defined>
    <meta:user-defined meta:name="DCTERMS.abstract">Wijziging omgevingsvergunning VTH202504-0235 voor het aanbrengen van een beschoeiing, uitweg en een carport ter plaatse van Steenplaats 44 in Strijen</meta:user-defined>
    <dc:language>nl</dc:language>
    <meta:user-defined meta:name="OVERHEIDop.locatietype/OVERHEIDop.gebiedsmarkering">Vlak</meta:user-defined>
    <meta:user-defined meta:name="DC.title">Waterschap Hollandse Delta - watervergunning voor het aanpassen van de funderingsmethode bij het plaatsen van de carport dat onderdeel uitmaakt van de op 7 oktober 2025 verleende omgevingsvergunning VTH202504-0235</meta:user-defined>
    <meta:user-defined meta:name="DCTERMS.W3CDTF/DCTERMS.available">2026-08-03</meta:user-defined>
    <meta:user-defined meta:name="DCTERMS.W3CDTF/OVERHEIDop.jaargang">2026</meta:user-defined>
    <meta:user-defined meta:name="OVERHEIDop.publicationIssue">20510</meta:user-defined>
    <meta:user-defined meta:name="OVERHEIDop.WsbID/DC.identifier">wsb-2026-20510</meta:user-defined>
    <meta:user-defined meta:name="OVERHEIDop.versieInformatie"/>
  </office:meta>
</office:document-meta>
</file>