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last onder bestuursdwang inzake een vaartuig ter hoogte van Polderdreef 128 te Nieuwerkerk aan den IJssel</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Besluit opruiming vaartuig ter hoogte van Polderdreef 128 te Nieuwerkerk aan den IJssel</text:span> </text:p>
            <text:p text:style-name="al"/>
          </text:section>
        </text:section>
        <text:section text:name="regeling-sluiting_id1-3-2-3" text:style-name="regeling-sluiting">
          <text:section text:name="slotformulering_id1-3-2-3-1" text:style-name="slotformulering">
            <text:p text:style-name="al">
            <text:span text:style-name="nadrukvet">Besluit opruiming vaartuig ter hoogte van Polderdreef 128 te Nieuwerkerk aan den IJssel</text:span>
          </text:p>
            <text:p text:style-name="al">Dijkgraaf en hoogheemraden van het hoogheemraadschap van Schieland en de Krimpenerwaard hebben besloten tot het opleggen van een last onder bestuursdwang aan (een) onbekende overtreder(s) - besluit van 30 juli 2026 en zaaknummer 433811. </text:p>
            <text:p text:style-name="al"/>
            <text:p text:style-name="al">
            <text:span text:style-name="nadrukvet">Wat hebben wij geconstateerd? </text:span>
          </text:p>
            <text:p text:style-name="al">Op 7 mei 2026 en 30 juni 2026 heeft onze toezichthouder een vaartuig gevonden in het water ter hoogte van Polderdreef 128 te Nieuwerkerk aan den IJssel. De eigenaar van het vaartuig is onbekend. Het gaat om een boot met een blauw onderschip, wit bovenschip en een buitenboordmotor. </text:p>
            <text:p text:style-name="al"/>
            <text:p text:style-name="al">
            <text:span text:style-name="nadrukvet">Besluit last onder bestuursdwang </text:span>
          </text:p>
            <text:p text:style-name="al">Het innemen van een vaste ligplaats zonder vergunning is verboden op grond van artikel 9.5 van de Waterschapsverordening Hoogheemraadschap van Schieland en de Krimpenerwaard. De eigenaar moet het vaartuig alsnog opruimen. Wordt het vaartuig niet opgeruimd? Dan zullen wij het vaartuig opruimen. </text:p>
            <text:p text:style-name="al"/>
            <text:p text:style-name="al">
            <text:span text:style-name="nadrukvet">Voor wanneer moet het vaartuig worden opgeruimd? </text:span>
          </text:p>
            <text:p text:style-name="al">Het vaartuig moet worden opgeruimd vóór 20 augustus 2026. </text:p>
            <text:p text:style-name="al"/>
            <text:p text:style-name="al">
            <text:span text:style-name="nadrukvet">Wanneer gaan wij over tot verwijdering? </text:span>
          </text:p>
            <text:p text:style-name="al">Wordt het vaartuig niet op tijd opgeruimd? Dan gaan wij het vaartuig in week 35 van 24 tot en met 28 augustus 2026 opruimen. </text:p>
            <text:p text:style-name="al"/>
            <text:p text:style-name="al">
            <text:span text:style-name="nadrukvet">Waarom moet het vaartuig weg?</text:span>
          </text:p>
            <text:p text:style-name="al">Wij vinden dat het nodig is om het vaartuig op te ruimen. Dit om het onderhoud van het water niet te belemmeren, schade aan de kade te voorkomen en verontreiniging van het oppervlaktewater te voorkomen. </text:p>
            <text:p text:style-name="al"/>
            <text:p text:style-name="al">
            <text:span text:style-name="nadrukvet">Bewaring vaartuig</text:span>
          </text:p>
            <text:p text:style-name="al">Nadat wij het vaartuig hebben opgeruimd, bewaren wij het vaartuig 2 weken bij onze aannemer. </text:p>
            <text:p text:style-name="al"/>
            <text:p text:style-name="al">
            <text:span text:style-name="nadrukvet">Bent u de eigenaar van dit vaartuig?</text:span>
          </text:p>
            <text:p text:style-name="al">Wij zijn op zoek naar de eigenaar van het vaartuig. Bent u de eigenaar? Neem dan contact met ons op via telefoonnummer 010 45 37 300 of e-mailadres <text:a xlink:href="mailto:vergunningen@hhsk.nl" xlink:type="simple">vergunningen@hhsk.nl</text:a>.</text:p>
            <text:p text:style-name="al"/>
            <text:p text:style-name="al">
            <text:span text:style-name="nadrukvet">Bent u het niet eens met dit besluit? </text:span>
          </text:p>
            <text:p text:style-name="al">U kunt binnen zes weken bezwaar maken en een voorlopige voorziening (een speciale tijdelijke regeling) aanvragen tegen ons besluit om het wrak op te ruimen. In het besluit is vermeld hoe u dit kunt doen. Een kopie van het besluit kunt u opvragen via telefoonnummer 010 45 37 300 of e-mailadres <text:a xlink:href="mailto:vergunningen@hhsk.nl" xlink:type="simple">vergunningen@hhsk.nl</text:a>. </text:p>
            <text:p text:style-name="al"/>
            <text:p text:style-name="al">Dijkgraaf en hoogheemraden van Schieland en de Krimpenerwaard </text:p>
            <text:p text:style-name="al"/>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050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0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0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Waterschap/DC.creator">Hoogheemraadschap van Schieland en de Krimpenerwaard</meta:user-defined>
    <meta:user-defined meta:name="OVERHEID.Informatietype/DC.type">officiële publicatie</meta:user-defined>
    <meta:user-defined meta:name="OVERHEIDop.Rubriek/DC.type">overige overheidsinformatie</meta:user-defined>
    <meta:user-defined meta:name="OVERHEID.Waterschap/OVERHEID.authority">Hoogheemraadschap van Schieland en de Krimpenerwaard</meta:user-defined>
    <meta:user-defined meta:name="OVERHEID.Waterschap/DCTERMS.publisher">Hoogheemraadschap van Schieland en de Krimpenerwaard</meta:user-defined>
    <meta:user-defined meta:name="OVERHEID.TaxonomieBeleidsagendaDecentraal/OVERHEID.category">Natuur en milieu | Organisatie en beleid</meta:user-defined>
    <meta:user-defined meta:name="OVERHEIDop.referentienummer">433811</meta:user-defined>
    <meta:user-defined meta:name="DCTERMS.abstract">Last onder bestuursdwang voor het verwijderen van een onbeheerd vaartuig ter hoogte van de Polderdreef 128 te Nieuwerkerk aan den IJssel. Het vaartuig dient uiterlijk 20 augustus 2026 te zijn verwijderd. </meta:user-defined>
    <dc:language>nl</dc:language>
    <meta:user-defined meta:name="OVERHEIDop.locatietype/OVERHEIDop.gebiedsmarkering">Adres</meta:user-defined>
    <meta:user-defined meta:name="DC.title">Bekendmaking last onder bestuursdwang inzake een vaartuig ter hoogte van Polderdreef 128 te Nieuwerkerk aan den IJssel</meta:user-defined>
    <meta:user-defined meta:name="DCTERMS.W3CDTF/DCTERMS.available">2026-08-03</meta:user-defined>
    <meta:user-defined meta:name="OVERHEIDop.externeBijlage">Besluit last onder dwangsom opruiming vaartuig|exb-2026-27686</meta:user-defined>
    <meta:user-defined meta:name="DCTERMS.W3CDTF/OVERHEIDop.jaargang">2026</meta:user-defined>
    <meta:user-defined meta:name="OVERHEIDop.publicationIssue">20509</meta:user-defined>
    <meta:user-defined meta:name="OVERHEIDop.WsbID/DC.identifier">wsb-2026-20509</meta:user-defined>
    <meta:user-defined meta:name="OVERHEIDop.versieInformatie"/>
  </office:meta>
</office:document-meta>
</file>