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verwijderen van een bestaande dam met duiker en het aanleggen van een nieuwe dam met duiker ter hoogte van Mollenburgseweg 82 te Gorinchem</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verwijderen van een bestaande dam met duiker en het aanleggen van een nieuwe dam met duiker ter hoogte van Mollenburgseweg 82 te Gorinchem 
</text:p>
            <text:p text:style-name="common-al">Zaaknummer: 341362
</text:p>
            <text:p text:style-name="common-al">DSO verzoeknummer: 2026073000333
</text:p>
            <text:p text:style-name="common-al">Ontvangst aanvraag: 30-07-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50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0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0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1362</meta:user-defined>
    <meta:user-defined meta:name="DCTERMS.abstract">het verwijderen van een bestaande dam met duiker en het aanleggen van een nieuwe dam met duiker ter hoogte van Mollenburgseweg 82 te Gorinchem</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verwijderen van een bestaande dam met duiker en het aanleggen van een nieuwe dam met duiker ter hoogte van Mollenburgseweg 82 te Gorinchem</meta:user-defined>
    <meta:user-defined meta:name="DCTERMS.W3CDTF/DCTERMS.available">2026-08-03</meta:user-defined>
    <meta:user-defined meta:name="DCTERMS.W3CDTF/OVERHEIDop.jaargang">2026</meta:user-defined>
    <meta:user-defined meta:name="OVERHEIDop.publicationIssue">20507</meta:user-defined>
    <meta:user-defined meta:name="OVERHEIDop.WsbID/DC.identifier">wsb-2026-20507</meta:user-defined>
    <meta:user-defined meta:name="OVERHEIDop.versieInformatie"/>
  </office:meta>
</office:document-meta>
</file>