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van een geluidsscherm en het wijzigen van riolering in de beschermingszone van een a-water, het wijzigen van meerdere dammen en duikers in een a- en b-water en het dempen en graven van een a- en b-watergang nabij de A67 te Lierop</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van een geluidsscherm en het wijzigen van riolering in de beschermingszone van een a-water, het wijzigen van meerdere dammen en duikers in een a- en b-water en het dempen en graven van een a- en b-watergang nabij de A67 te Lierop. Het zaaknummer is 0654828802.</text:p>
            <text:p text:style-name="common-al">
            <text:span text:style-name="nadrukvet">Besluitdatum:</text:span> 30-07-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0 augustus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49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8802</meta:user-defined>
    <meta:user-defined meta:name="DCTERMS.abstract">Geluidsscherm, Oppervlaktewater, A67 Fase 2 Groenebeemdweg Lierop</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aanleggen van een geluidsscherm en het wijzigen van riolering in de beschermingszone van een a-water, het wijzigen van meerdere dammen en duikers in een a- en b-water en het dempen en graven van een a- en b-watergang nabij de A67 te Lierop</meta:user-defined>
    <meta:user-defined meta:name="DCTERMS.W3CDTF/DCTERMS.available">2026-08-03</meta:user-defined>
    <meta:user-defined meta:name="DCTERMS.W3CDTF/OVERHEIDop.jaargang">2026</meta:user-defined>
    <meta:user-defined meta:name="OVERHEIDop.publicationIssue">20497</meta:user-defined>
    <meta:user-defined meta:name="OVERHEIDop.WsbID/DC.identifier">wsb-2026-20497</meta:user-defined>
    <meta:user-defined meta:name="OVERHEIDop.versieInformatie"/>
  </office:meta>
</office:document-meta>
</file>