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2820 verbreden van een hoofdwatergang en het verwijderen en aanbrengen van oeverbeschermende voorzieningen ter hoogte van natuurgebied de Oksekop ten zuiden van Oud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29-07-2026 heeft het dagelijks bestuur van Wetterskip Fryslân een omgevingsvergunning wateractiviteit verleend aan Provincie Fryslân te Leeuwarden, voor het verbreden van een hoofdwatergang en het verwijderen en aanbrengen van oeverbeschermende voorzieningen ter hoogte van natuurgebied de  Oksekop ten zuiden van Oudega.</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49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9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9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739</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2820 verbreden van een hoofdwatergang en het verwijderen en aanbrengen van oeverbeschermende voorzieningen ter hoogte van natuurgebied de Oksekop ten zuiden van Oudega</meta:user-defined>
    <meta:user-defined meta:name="OVERHEIDop.datumEindeReactietermijn">2026-09-13</meta:user-defined>
    <meta:user-defined meta:name="OVERHEIDop.terinzageleggingBG">https://www.wetterskip.frl/melden-en-regelen/vergunningen-wetten-en-regels/inzage-verleende-vergunningen</meta:user-defined>
    <meta:user-defined meta:name="DCTERMS.W3CDTF/DCTERMS.available">2026-08-03</meta:user-defined>
    <meta:user-defined meta:name="DCTERMS.W3CDTF/OVERHEIDop.jaargang">2026</meta:user-defined>
    <meta:user-defined meta:name="OVERHEIDop.publicationIssue">20495</meta:user-defined>
    <meta:user-defined meta:name="OVERHEIDop.WsbID/DC.identifier">wsb-2026-20495</meta:user-defined>
    <meta:user-defined meta:name="OVERHEIDop.versieInformatie"/>
  </office:meta>
</office:document-meta>
</file>