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6688 realiseren van een uitstroomvoorziening t.h.v. Einsteinweg 4 e, Leeuw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1-07-2026 heeft het dagelijks bestuur van Wetterskip Fryslân een aanvraag ontvangen van VVS Projecten B.V. te Epe, voor het realiseren van een uitstroomvoorziening t.h.v. Einsteinweg 4 e, Leeuward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4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878</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6688 realiseren van een uitstroomvoorziening t.h.v. Einsteinweg 4 e, Leeuwarden</meta:user-defined>
    <meta:user-defined meta:name="DCTERMS.W3CDTF/DCTERMS.available">2026-08-03</meta:user-defined>
    <meta:user-defined meta:name="DCTERMS.W3CDTF/OVERHEIDop.jaargang">2026</meta:user-defined>
    <meta:user-defined meta:name="OVERHEIDop.publicationIssue">20491</meta:user-defined>
    <meta:user-defined meta:name="OVERHEIDop.WsbID/DC.identifier">wsb-2026-20491</meta:user-defined>
    <meta:user-defined meta:name="OVERHEIDop.versieInformatie"/>
  </office:meta>
</office:document-meta>
</file>