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Hodenpijlkade 50 1058LZ Amsterdam - AGV - AGV2026-001660</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Hodenpijlkade 50 1058LZ Amsterdam.</text:p>
            <text:p text:style-name="common-al">Het betreft de volgende activiteit(en):</text:p>
            <text:p text:style-name="common-al">een uitbouw en realisatie van een kelder</text:p>
            <text:p text:style-name="common-al">Deze vergunning is verzonden op 30-07-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1660.</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048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8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1660</meta:user-defined>
    <meta:user-defined meta:name="DCTERMS.abstract">Omgevingsvergunning Water, particulier, ter hoogte van Hodenpijlkade 50 in Amsterda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Hodenpijlkade 50 1058LZ Amsterdam - AGV - AGV2026-001660</meta:user-defined>
    <meta:user-defined meta:name="DCTERMS.W3CDTF/DCTERMS.available">2026-08-03</meta:user-defined>
    <meta:user-defined meta:name="DCTERMS.W3CDTF/OVERHEIDop.jaargang">2026</meta:user-defined>
    <meta:user-defined meta:name="OVERHEIDop.publicationIssue">20485</meta:user-defined>
    <meta:user-defined meta:name="OVERHEIDop.WsbID/DC.identifier">wsb-2026-20485</meta:user-defined>
    <meta:user-defined meta:name="OVERHEIDop.versieInformatie"/>
  </office:meta>
</office:document-meta>
</file>